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397cm"/>
    </style:style>
    <style:style style:name="co2" style:family="table-column">
      <style:table-column-properties fo:break-before="auto" style:column-width="6.237cm"/>
    </style:style>
    <style:style style:name="co3" style:family="table-column">
      <style:table-column-properties fo:break-before="auto" style:column-width="0.887cm"/>
    </style:style>
    <style:style style:name="co4" style:family="table-column">
      <style:table-column-properties fo:break-before="auto" style:column-width="0.716cm"/>
    </style:style>
    <style:style style:name="co5" style:family="table-column">
      <style:table-column-properties fo:break-before="auto" style:column-width="0.831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42cm" fo:break-before="auto" style:use-optimal-row-height="false"/>
    </style:style>
    <style:style style:name="ro2" style:family="table-row">
      <style:table-row-properties style:row-height="1.395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762cm" fo:break-before="auto" style:use-optimal-row-height="true"/>
    </style:style>
    <style:style style:name="ro6" style:family="table-row">
      <style:table-row-properties style:row-height="2.738cm" fo:break-before="auto" style:use-optimal-row-height="true"/>
    </style:style>
    <style:style style:name="ro7" style:family="table-row">
      <style:table-row-properties style:row-height="2.29cm" fo:break-before="auto" style:use-optimal-row-height="true"/>
    </style:style>
    <style:style style:name="ro8" style:family="table-row">
      <style:table-row-properties style:row-height="1.842cm" fo:break-before="auto" style:use-optimal-row-height="true"/>
    </style:style>
    <style:style style:name="ro9" style:family="table-row">
      <style:table-row-properties style:row-height="3.632cm" fo:break-before="auto" style:use-optimal-row-height="true"/>
    </style:style>
    <style:style style:name="ro10" style:family="table-row">
      <style:table-row-properties style:row-height="3.184cm" fo:break-before="auto" style:use-optimal-row-height="true"/>
    </style:style>
    <style:style style:name="ro11" style:family="table-row">
      <style:table-row-properties style:row-height="1cm" fo:break-before="auto" style:use-optimal-row-height="true"/>
    </style:style>
    <style:style style:name="ro12" style:family="table-row">
      <style:table-row-properties style:row-height="0.61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 style:data-style-name="N36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51" style:family="table-cell" style:parent-style-name="Default" style:data-style-name="N0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52" style:family="table-cell" style:parent-style-name="Default" style:data-style-name="N0">
      <style:table-cell-properties fo:wrap-option="wrap" style:vertical-align="middle"/>
      <style:text-properties style:use-window-font-color="true" fo:font-size="12pt" style:font-size-asian="12pt" style:font-size-complex="12pt"/>
    </style:style>
    <style:style style:name="ce53" style:family="table-cell" style:parent-style-name="Default" style:data-style-name="N0">
      <style:table-cell-properties fo:wrap-option="wrap" fo:border="none" style:vertical-align="middle"/>
      <style:text-properties style:use-window-font-color="true" fo:font-size="12pt" style:font-size-asian="12pt" style:font-size-complex="12pt"/>
    </style:style>
    <style:style style:name="ce54" style:family="table-cell" style:parent-style-name="Default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55" style:family="table-cell" style:parent-style-name="Default">
      <style:table-cell-properties fo:wrap-option="wrap" style:vertical-align="middle"/>
      <style:text-properties style:use-window-font-color="true" fo:font-size="12pt" style:font-size-asian="12pt" style:font-size-complex="12pt"/>
    </style:style>
    <style:style style:name="ce56" style:family="table-cell" style:parent-style-name="Default">
      <style:table-cell-properties fo:wrap-option="wrap" fo:border="none" style:vertical-align="middle"/>
      <style:text-properties style:use-window-font-color="true" fo:font-size="12pt" style:font-size-asian="12pt" style:font-size-complex="12pt"/>
    </style:style>
    <style:style style:name="ce5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58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59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14pt" style:font-size-asian="14pt" style:font-size-complex="14pt"/>
    </style:style>
    <style:style style:name="ce60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fo:color="#000000" style:font-name="Liberation Sans"/>
    </style:style>
    <style:style style:name="ce40" style:family="table-cell" style:parent-style-name="Default">
      <style:table-cell-properties fo:background-color="transparent" fo:wrap-option="wrap" fo:border="0.74pt solid #000000" style:vertical-align="middle"/>
      <style:text-properties style:use-window-font-color="true" style:font-name="Liberation Sans" fo:font-size="12pt" style:font-size-asian="12pt" style:font-size-complex="12pt"/>
    </style:style>
    <style:style style:name="ce62" style:family="table-cell" style:parent-style-name="Default">
      <style:table-cell-properties fo:background-color="transparent" fo:wrap-option="wrap" fo:border="0.74pt solid #000000" style:vertical-align="middle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 CE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 style:data-style-name="N0">
      <style:table-cell-properties style:text-align-source="value-type" style:repeat-content="false" fo:background-color="transparent" fo:wrap-option="wrap" fo:border="none" style:vertical-align="middle"/>
      <style:paragraph-properties fo:margin-left="0cm"/>
      <style:text-properties style:font-name="Liberation Sans" fo:font-size="12pt" style:font-size-asian="12pt" style:font-size-complex="12pt"/>
    </style:style>
    <style:style style:name="ce64" style:family="table-cell" style:parent-style-name="Default" style:data-style-name="N0">
      <style:table-cell-properties fo:background-color="transparent" fo:wrap-option="wrap" fo:border="none" style:vertical-align="middle"/>
      <style:text-properties style:font-name="Liberation Sans" fo:font-size="12pt" style:font-size-asian="12pt" style:font-size-complex="12pt"/>
    </style:style>
    <style:style style:name="ce65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 fo:font-size="12pt" style:font-size-asian="12pt" style:font-size-complex="12pt"/>
    </style:style>
    <style:style style:name="ce45" style:family="table-cell" style:parent-style-name="Default">
      <style:table-cell-properties fo:background-color="transparent" fo:wrap-option="wrap" style:vertical-align="middle"/>
      <style:text-properties style:use-window-font-color="true" fo:font-size="6pt" style:font-size-asian="6pt" style:font-size-complex="6pt"/>
    </style:style>
    <style:style style:name="ce46" style:family="table-cell" style:parent-style-name="Default">
      <style:table-cell-properties fo:background-color="transparent" fo:wrap-option="wrap" fo:border="none" style:vertical-align="middle"/>
      <style:text-properties style:use-window-font-color="true" fo:font-size="6pt" style:font-size-asian="6pt" style:font-size-complex="6pt"/>
    </style:style>
    <style:style style:name="ce68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font-name="Arial" fo:font-size="6pt" style:font-size-asian="6pt" style:font-size-complex="6pt"/>
    </style:style>
    <style:style style:name="ce69" style:family="table-cell" style:parent-style-name="Default" style:data-style-name="N0">
      <style:table-cell-properties fo:background-color="transparent" fo:wrap-option="wrap" fo:border="none" style:vertical-align="middle"/>
      <style:text-properties fo:font-size="6pt" style:font-size-asian="6pt" style:font-size-complex="6pt"/>
    </style:style>
    <style:style style:name="ce70" style:family="table-cell" style:parent-style-name="Default">
      <style:table-cell-properties fo:background-color="transparent" fo:wrap-option="wrap" style:vertical-align="middle"/>
      <style:text-properties fo:color="#000000" style:font-name="Liberation Sans" fo:font-size="6pt" style:font-size-asian="6pt" style:font-size-complex="6pt"/>
    </style:style>
    <style:style style:name="ce71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 style:data-style-name="N0">
      <style:table-cell-properties style:text-align-source="value-type" style:repeat-content="false" fo:background-color="transparent" fo:wrap-option="wrap" fo:border="none" style:vertical-align="middle"/>
      <style:paragraph-properties fo:margin-left="0cm"/>
      <style:text-properties fo:color="#000000" style:font-name="Liberation Sans" fo:font-size="12pt" style:font-size-asian="12pt" style:font-size-complex="12pt"/>
    </style:style>
    <style:style style:name="ce85" style:family="table-cell" style:parent-style-name="Default">
      <style:table-cell-properties fo:wrap-option="wrap"/>
    </style:style>
    <style:style style:name="ce86" style:family="table-cell" style:parent-style-name="Default">
      <style:table-cell-properties fo:background-color="transparent" fo:wrap-option="wrap" style:vertical-align="middle"/>
      <style:text-properties style:use-window-font-color="true"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4" style:family="table-cell" style:parent-style-name="Default" style:data-style-name="N0">
      <style:table-cell-properties fo:background-color="transparent" fo:wrap-option="wrap" style:vertical-align="middle"/>
      <style:text-properties fo:font-size="6pt" style:font-size-asian="6pt" style:font-size-complex="6pt"/>
    </style:style>
    <style:style style:name="T1" style:family="text">
      <style:text-properties style:font-name="Liberation Sans"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Arial1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Arial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60"/>
        <table:table-column table:style-name="co2" table:default-cell-style-name="ce65"/>
        <table:table-column table:style-name="co3" table:default-cell-style-name="ce65"/>
        <table:table-column table:style-name="co4" table:default-cell-style-name="ce70"/>
        <table:table-column table:style-name="co2" table:default-cell-style-name="ce65"/>
        <table:table-column table:style-name="co3" table:default-cell-style-name="ce65"/>
        <table:table-column table:style-name="co5" table:default-cell-style-name="ce70"/>
        <table:table-column table:style-name="co2" table:visibility="collapse" table:default-cell-style-name="ce65"/>
        <table:table-column table:style-name="co3" table:visibility="collapse" table:default-cell-style-name="ce65"/>
        <table:table-column table:style-name="co4" table:visibility="collapse" table:default-cell-style-name="ce70"/>
        <table:table-column table:style-name="co2" table:default-cell-style-name="ce65"/>
        <table:table-column table:style-name="co3" table:default-cell-style-name="ce65"/>
        <table:table-column table:style-name="co4" table:default-cell-style-name="ce70"/>
        <table:table-row table:style-name="ro1">
          <table:table-cell table:style-name="Default"/>
          <table:table-cell table:style-name="Default" office:value-type="string" calcext:value-type="string">
            <text:p>DIETA PODSTAWOWA</text:p>
          </table:table-cell>
          <table:table-cell table:style-name="Default" table:number-columns-repeated="2"/>
          <table:table-cell table:style-name="Default" office:value-type="string" calcext:value-type="string">
            <text:p>DIETA ŁATWOSTRAWNA </text:p>
          </table:table-cell>
          <table:table-cell table:style-name="Default" table:number-columns-repeated="5"/>
          <table:table-cell table:style-name="ce85" office:value-type="string" calcext:value-type="string">
            <text:p>DIETA Z OGRANICZENIEM ŁATWO PRZYSWAJANYCH WĘGLOWODANÓIW</text:p>
          </table:table-cell>
          <table:table-cell table:style-name="Default" table:number-columns-repeated="2"/>
        </table:table-row>
        <table:table-row table:style-name="ro2">
          <table:table-cell table:style-name="ce1" office:value-type="date" office:date-value="2026-08-10" calcext:value-type="date">
            <text:p>10.08.2026</text:p>
          </table:table-cell>
          <table:table-cell table:style-name="ce40" office:value-type="string" calcext:value-type="string">
            <text:p>zupa mleczna z kaszą manną (mleko300ml, kasza manna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</text:p>
            <text:p>GLU,</text:p>
          </table:table-cell>
          <table:table-cell table:style-name="ce40" office:value-type="string" calcext:value-type="string">
            <text:p>zupa mleczna z kaszą manną ( mleko 300ml, kasza manna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</text:p>
            <text:p>GLU,</text:p>
          </table:table-cell>
          <table:table-cell table:style-name="ce40" office:value-type="string" calcext:value-type="string">
            <text:p>zupa mleczna z kaszą manną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</text:p>
            <text:p>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</text:p>
            <text:p>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graham/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5">
          <table:table-cell table:style-name="ce52"/>
          <table:table-cell table:style-name="ce40" office:value-type="string" calcext:value-type="string">
            <text:p>pasztet (kurczak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</text:p>
            <text:p>SOJ, </text:p>
            <text:p>GOR</text:p>
          </table:table-cell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</text:p>
            <text:p>SOJ, </text:p>
            <text:p>GOR</text:p>
          </table:table-cell>
          <table:table-cell table:style-name="ce40" office:value-type="string" calcext:value-type="string">
            <text:p>miód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</text:p>
            <text:p>SOJ, </text:p>
            <text:p>GOR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pasta warzywna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(ser twarogowy półtłusty 30g, jogurt naturalny 5g) 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warzyw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ogórek kisz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zielony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6">
          <table:table-cell table:style-name="ce52"/>
          <table:table-cell table:style-name="ce40" office:value-type="string" calcext:value-type="string">
            <text:p>zupa pomidorowa z makaronem (makaron penne 30g, kurczak30, <text:s/>marchew 20g, koncentrat pomidorowy30% 20g, mąka pszenna typ500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 </text:p>
            <text:p>GLU, </text:p>
            <text:p>SEL, </text:p>
            <text:p>GOR</text:p>
          </table:table-cell>
          <table:table-cell table:style-name="ce40" office:value-type="string" calcext:value-type="string">
            <text:p>zupa pomidorowa <text:s/>z makaronem <text:s/>(makaron penne 30g, kurczak30, <text:s/>marchew 20g, koncentrat pomidorowy30%, mąka pszenna typ 500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 GLU, SEL, GOR</text:p>
          </table:table-cell>
          <table:table-cell table:style-name="ce40" office:value-type="string" calcext:value-type="string">
            <text:p>zupa pomidorowa <text:s/>z makaronem</text:p>
          </table:table-cell>
          <table:table-cell table:style-name="ce40" office:value-type="float" office:value="388" calcext:value-type="float">
            <text:p>388</text:p>
          </table:table-cell>
          <table:table-cell table:style-name="ce45" office:value-type="string" calcext:value-type="string">
            <text:p>MLE, GLU, SEL</text:p>
          </table:table-cell>
          <table:table-cell table:style-name="ce40" office:value-type="string" calcext:value-type="string">
            <text:p>zupa pomidorowa <text:s/>z makaronem <text:s/>(makaron penne 30g, kurczak30, <text:s/>marchew 20g, koncentrat pomidorowy30%, mąka pszenna typ 500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 </text:p>
            <text:p>GLU, </text:p>
            <text:p>SEL, </text:p>
            <text:p>GOR</text:p>
          </table:table-cell>
        </table:table-row>
        <table:table-row table:style-name="ro6">
          <table:table-cell table:style-name="ce52"/>
          <table:table-cell table:style-name="ce40" office:value-type="string" calcext:value-type="string">
            <text:p>kasza gryczana</text:p>
          </table:table-cell>
          <table:table-cell table:style-name="ce40" office:value-type="float" office:value="60" calcext:value-type="float">
            <text:p>60</text:p>
          </table:table-cell>
          <table:table-cell table:style-name="ce45"/>
          <table:table-cell table:style-name="ce40" office:value-type="string" calcext:value-type="string">
            <text:p>Gotowany ryż na mleku z jabłkiem i cynamonem <text:s/>(jabłko200g, ryż biały60g, mleko spożywcze 2%tłuszczu, masło extra 10g, cukier5g, cynamon 1g)</text:p>
          </table:table-cell>
          <table:table-cell table:style-name="ce40" office:value-type="float" office:value="376" calcext:value-type="float">
            <text:p>376</text:p>
          </table:table-cell>
          <table:table-cell table:style-name="ce45" office:value-type="string" calcext:value-type="string">
            <text:p>MLE, </text:p>
          </table:table-cell>
          <table:table-cell table:style-name="ce40" office:value-type="string" calcext:value-type="string">
            <text:p>Gotowany ryż na mleku z jabłkiem i cynamonem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</text:p>
          </table:table-cell>
          <table:table-cell table:style-name="ce40" office:value-type="string" calcext:value-type="string">
            <text:p>kasza gryczana</text:p>
          </table:table-cell>
          <table:table-cell table:style-name="ce40" office:value-type="float" office:value="80" calcext:value-type="float">
            <text:p>80</text:p>
          </table:table-cell>
          <table:table-cell table:style-name="ce45"/>
        </table:table-row>
        <table:table-row table:style-name="ro7">
          <table:table-cell table:style-name="ce52"/>
          <table:table-cell table:style-name="ce40" office:value-type="string" calcext:value-type="string">
            <text:p>filet z kurczaka w sosie własnym (mięso z piersi kurczaka 120g, mąka pszenna 550 10g, olej rzepakowy 10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office:value-type="string" calcext:value-type="string">
            <text:p>filet z kurczaka w sosie własnym filet z kurczaka w sosie własnym (mięso z piersi kurczaka 120g, mąka pszenna 550 10g, olej rzepakowy 10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surówka z białej kapusty (kapusta biała 100g, marchew 30g, olej rzepakowy 5g)</text:p>
          </table:table-cell>
          <table:table-cell table:style-name="ce40" office:value-type="float" office:value="135" calcext:value-type="float">
            <text:p>135</text:p>
          </table:table-cell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office:value-type="string" calcext:value-type="string">
            <text:p>surówka z białej kapusty (kapusta biała 100g, marchew 20g, olej rzepakowy 10g, koper 5g, sok cytrynowy 5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(woda 250g, jabłko 50g, cukier 5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pasta mięsna (kurczak 30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asta mięsna (kurczak tuszka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asta mięs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asta mięsna (kurczak tuszka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apryka czerwona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papryka czerwon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  <table:table-cell table:style-name="ce40" office:value-type="string" calcext:value-type="string">
            <text:p>mandarynki</text:p>
          </table:table-cell>
          <table:table-cell table:style-name="ce40" office:value-type="float" office:value="65" calcext:value-type="float">
            <text:p>65</text:p>
          </table:table-cell>
          <table:table-cell table:style-name="ce45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7">
          <table:table-cell table:style-name="ce53"/>
          <table:table-cell table:style-name="ce40" office:value-type="string" calcext:value-type="string">
            <text:p>E: 2045,4kcal, B: 76,4g, T: 64,3g w tym KTN: 25g. W:277,8g w tym cukry: 67,5g Błonnik: 20,5g, Sód: 2275,1mg,</text:p>
          </table:table-cell>
          <table:table-cell table:style-name="ce40"/>
          <table:table-cell table:style-name="ce46"/>
          <table:table-cell table:style-name="ce40" office:value-type="string" calcext:value-type="string">
            <text:p>E: 2141,8kcal, B: 84,1g, T:70,1g w tym KTN: 27,8g. W: 287,2g w tym cukry: 71,4g Błonnik: 17,4g, Sód: 1974,5mg, Ca: 1126,3mg</text:p>
          </table:table-cell>
          <table:table-cell table:style-name="ce40"/>
          <table:table-cell table:style-name="ce46"/>
          <table:table-cell table:style-name="ce40" office:value-type="string" calcext:value-type="string">
            <text:p>E: 2247,3kcal, B: 68g, T:68,4g w tym KTN:27,7g. W: 332,6g w tym cukry: 97,2g Błonnik: 16,5g, Sód: 1707,8mg, Ca: 1037,5mg</text:p>
          </table:table-cell>
          <table:table-cell table:style-name="ce40"/>
          <table:table-cell table:style-name="ce46"/>
          <table:table-cell table:style-name="ce40" office:value-type="string" calcext:value-type="string">
            <text:p>E: 1928,4kcal, B: 92,2g, T:67,2g w tym KTN: 16,1g. W: 226,3g w tym cukry: 47,5g Błonnik: 29,4g, Sód: 1964mg, Ca: 780,4mg</text:p>
          </table:table-cell>
          <table:table-cell table:style-name="ce40"/>
          <table:table-cell table:style-name="ce46"/>
        </table:table-row>
        <table:table-row table:style-name="ro4">
          <table:table-cell table:style-name="ce53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6"/>
        </table:table-row>
        <table:table-row table:style-name="ro8">
          <table:table-cell table:style-name="ce1" office:value-type="date" office:date-value="2026-08-11" calcext:value-type="date">
            <text:p>11.08.2026</text:p>
          </table:table-cell>
          <table:table-cell table:style-name="ce40" office:value-type="string" calcext:value-type="string">
            <text:p>zupa mleczna z płatkami owsianymi ( mleko spożywcze, 2% tłuszczu 300g, płatki owsiane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</text:p>
            <text:p>GLU,</text:p>
          </table:table-cell>
          <table:table-cell table:style-name="ce40" office:value-type="string" calcext:value-type="string">
            <text:p>zupa mleczna z ryżem (mleko 2% 300g, ryż biały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ryżem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,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150g, kawa zbożowa 50g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</text:p>
            <text:p>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chleb graham/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twaróg z papryką słodką (twaróg30g, słodka papryka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óg z koperkiem (ser twarogowy półtłusty 27g, koper 3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z hummusem (humus klasyczny 15g, ser twarogowy półtłusty 1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5">
          <table:table-cell table:style-name="ce52"/>
          <table:table-cell table:style-name="ce40" office:value-type="string" calcext:value-type="string">
            <text:p>polędwica drobi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</text:p>
            <text:p>SOJ, </text:p>
            <text:p>GOR</text:p>
          </table:table-cell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</text:p>
            <text:p>SOJ,</text:p>
            <text:p> GOR</text:p>
          </table:table-cell>
          <table:table-cell table:style-name="ce40" office:value-type="string" calcext:value-type="string">
            <text:p>pasta mięsno-warzyw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</text:p>
            <text:p>SOJ, </text:p>
            <text:p>GOR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ogórek ziel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ziel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9">
          <table:table-cell table:style-name="ce52"/>
          <table:table-cell table:style-name="ce40" office:value-type="string" calcext:value-type="string">
            <text:p>kapuśniak (ziemniaki100g, kapusta kwaszona30g, kapusta biała30g, Kurczak tuszka30g, marchew20g, koncentrat pomidorowy 2g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jarzynowa z ziemniakami (ziemniaki 100g, marchew 30g, kalafior 15g, fasolka szparagowa mrożona 15g, seler korzeniowy 10g, pietruszka korzeń, mąka pszenna typ 550 10g, masło roślinne 5g)</text:p>
          </table:table-cell>
          <table:table-cell table:style-name="ce40" office:value-type="float" office:value="440" calcext:value-type="float">
            <text:p>440</text:p>
          </table:table-cell>
          <table:table-cell table:style-name="ce45"/>
          <table:table-cell table:style-name="ce40" office:value-type="string" calcext:value-type="string">
            <text:p>Zupa jarzynowa z fasolką szparagową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kapuśniak (ziemniaki 100g, kapusta kwaszona 30g, kapusta biała 30g, marchew 20g, kiełbasa domowa 10g, boczek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Kasza jęczmienna </text:p>
          </table:table-cell>
          <table:table-cell table:style-name="ce40" office:value-type="float" office:value="80" calcext:value-type="float">
            <text:p>8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8">
          <table:table-cell table:style-name="ce52"/>
          <table:table-cell table:style-name="ce40" office:value-type="string" calcext:value-type="string">
            <text:p>filet z kurczaka saute smażony (mięso z piersi z kurczaka, bez skóry 120g, mąka pszenna typ 500 10g, olej rzepakowy10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filet z kurczaka gotowany (mięso z piersi kurczaka 120g, masło roślinne 10g)</text:p>
          </table:table-cell>
          <table:table-cell table:style-name="ce40" office:value-type="float" office:value="130" calcext:value-type="float">
            <text:p>130</text:p>
          </table:table-cell>
          <table:table-cell table:style-name="ce45"/>
          <table:table-cell table:style-name="ce40" office:value-type="string" calcext:value-type="string">
            <text:p>filet z kurczaka gotowa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Filet z kurczaka gotowa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surówka z kapusty białej (kapusta biała120g, marchew20g,cukier5g, olej rzepakowy 5g,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marchew (gotowana) na gęsto (marchew 120g, masło roślinne 10g)</text:p>
          </table:table-cell>
          <table:table-cell table:style-name="ce40" office:value-type="float" office:value="130" calcext:value-type="float">
            <text:p>130</text:p>
          </table:table-cell>
          <table:table-cell table:style-name="ce45"/>
          <table:table-cell table:style-name="ce40" office:value-type="string" calcext:value-type="string">
            <text:p>marchew gotowa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surówka z kapusty białej (kapusta biała 120g, marchew 20g, olej rzepakowy 10g)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 (woda 250g, jabłko 50g, cukier 5g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(woda 200g, jabłko 50g, cukier 5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baton szynkowy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zynkowa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LU, GOR</text:p>
          </table:table-cell>
          <table:table-cell table:style-name="ce40" table:number-columns-repeated="2"/>
          <table:table-cell table:style-name="ce45"/>
          <table:table-cell table:style-name="ce40" office:value-type="string" calcext:value-type="string">
            <text:p>twarożek (ser twarogowy półtłusty 30g, jogurt naturaln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twarożek (ser twarogowy półtłusty30g, jogurt naturaln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mięsn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baton szynkowy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EL, GOR, GLU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sałatka wiosenna (ogórek zielony30g, pomidory30g, sałata lodowa30g)</text:p>
          </table:table-cell>
          <table:table-cell table:style-name="ce40" office:value-type="float" office:value="90" calcext:value-type="float">
            <text:p>9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ka z serka wiejskiego, pomidora i sałaty lodowej</text:p>
          </table:table-cell>
          <table:table-cell table:style-name="ce40" office:value-type="float" office:value="110" calcext:value-type="float">
            <text:p>11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ałatka wiosenna (ogórek zielony30g, pomidor30g, sałata lodowa30g)</text:p>
          </table:table-cell>
          <table:table-cell table:style-name="ce40" office:value-type="float" office:value="90" calcext:value-type="float">
            <text:p>9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gruszka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7">
          <table:table-cell table:style-name="ce52"/>
          <table:table-cell table:style-name="ce40" office:value-type="string" calcext:value-type="string">
            <text:p>E: 2271,5kcal, B: 134,5g, T:72,6 w tym KTN: 15,9g. W: 259,1g w tym cukry: 278,1g Błonnik: 27,1g, Sód: 2297,7mg,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010,6kcal, B: 93g, T:64,1g w tym KTN: 17,1g. W: 256,8g w tym cukry: 67,2g Błonnik: 24,5g, Sód: 2350,1mg, Ca: 830,8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016,5kcal, B: 89,3g, T:66,1g w tym KTN: 17,9g. W: 256,1g w tym cukry: 66,5g Błonnik: 23,5g, Sód: 2063,9mg, Ca: 794,8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1870,9kcal, B:93,2 g, T:63,1g w tym KTN: 16,6g. W: 202,3g w tym cukry: 60,7g Błonnik: 32,1g, Sód: 3102,6mg, Ca: 894,9mg</text:p>
          </table:table-cell>
          <table:table-cell table:style-name="ce40"/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8">
          <table:table-cell table:style-name="ce1" office:value-type="date" office:date-value="2026-08-12" calcext:value-type="date">
            <text:p>12.08.2026</text:p>
          </table:table-cell>
          <table:table-cell table:style-name="ce40" office:value-type="string" calcext:value-type="string">
            <text:p>zupa mleczna z płatkami owsianymi ( mleko spożywcze, 2% tłuszczu 300g, płatki owsiane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płatkami owsianymi <text:s/>( mleko spożywcze, 2% tłuszczu 300g, płatki owsiane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płatkami owsianymi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, GLU,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150g, kawa zbożowa 50g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Chleb graham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bułka mleczna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bułka mleczna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bułka mleczna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bułka graham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3">
          <table:table-cell table:style-name="ce52"/>
          <table:table-cell table:style-name="ce40" office:value-type="string" calcext:value-type="string">
            <text:p>pasta twarogowa (ser twarogowy półtłusty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er twarogowy półtłust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er twarogowy półtłust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zynka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iód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miód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miód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ser twarogowy półtłust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<text:s/>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10">
          <table:table-cell table:style-name="ce52"/>
          <table:table-cell table:style-name="ce40" office:value-type="string" calcext:value-type="string">
            <text:p>Zupa brokułowa z ziemniakami (ziemniaki 100g, marchew30g, brokuły 30g, mąka pszenna typ 500 10g, seler korzeniowy 10g, pietruszka korzeń 10g, masło roślinne 5g, kurczak tuszka 3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brokułowa z ziemniakami (ziemniaki 100g, marchew30g, brokuły 30g, mąka pszenna typ 500 10g, seler korzeniowy 10g, pietruszka korzeń 10g, masło roślinne 5g, kurczak tuszka 3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brokułowa z ziemniakami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brokułowa z ziemniakami (ziemniaki 100g, marchew 30g, brokuły 30g, mąka pszenna typ 500 10g, seler korzeniowy 10g, pietruszka korzeń 10g, masło roślinne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 GLU, SEL, GOR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kasza gryczana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U</text:p>
          </table:table-cell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office:value-type="string" calcext:value-type="string">
            <text:p>kasza gryczana</text:p>
          </table:table-cell>
          <table:table-cell table:style-name="ce40" office:value-type="float" office:value="60" calcext:value-type="float">
            <text:p>60</text:p>
          </table:table-cell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gulasz wieprzowy (wieprzowina łopatka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kluski z mięsem (ziemniaki 150g, kurczak tuszka 120g, skrobia ziemniaczana 30g, jajko 12g, masło ekstra 5g)</text:p>
          </table:table-cell>
          <table:table-cell table:style-name="ce40" office:value-type="float" office:value="317" calcext:value-type="float">
            <text:p>317</text:p>
          </table:table-cell>
          <table:table-cell table:style-name="ce45"/>
          <table:table-cell table:style-name="ce40" office:value-type="string" calcext:value-type="string">
            <text:p>kluski z mięsem</text:p>
          </table:table-cell>
          <table:table-cell table:style-name="ce40" office:value-type="float" office:value="300" calcext:value-type="float">
            <text:p>300</text:p>
          </table:table-cell>
          <table:table-cell table:style-name="ce45"/>
          <table:table-cell table:style-name="ce40" office:value-type="string" calcext:value-type="string">
            <text:p>gulasz wieprzowy (wieprzowina łopatka)</text:p>
          </table:table-cell>
          <table:table-cell table:style-name="ce40" office:value-type="float" office:value="300" calcext:value-type="float">
            <text:p>300</text:p>
          </table:table-cell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surówka z kapusty kiszonej (kapusta kiszona 100g, marchew 20g, cebula 10g, olej rzepakowy 5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sałata z sosem jogurtowym (sałata 50g, jogurt naturalny 30g)</text:p>
          </table:table-cell>
          <table:table-cell table:style-name="ce40" office:value-type="float" office:value="80" calcext:value-type="float">
            <text:p>80</text:p>
          </table:table-cell>
          <table:table-cell table:style-name="ce45"/>
          <table:table-cell table:style-name="ce40" office:value-type="string" calcext:value-type="string">
            <text:p>sałata z sosem jogurtowym</text:p>
          </table:table-cell>
          <table:table-cell table:style-name="ce40" office:value-type="float" office:value="80" calcext:value-type="float">
            <text:p>80</text:p>
          </table:table-cell>
          <table:table-cell table:style-name="ce45"/>
          <table:table-cell table:style-name="ce40" office:value-type="string" calcext:value-type="string">
            <text:p>surówka z kiszonej kapusty (kapusta kiszona 100g, marchew 30g, cebula 20g, olej rzepakowy 5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 (woda 250g, jabłko 50g, cukier 5g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(woda 250g, jabłko 50g, cukier 5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pasta rybna w sosie pomidorowym (śledź w sosie pomidorowym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RYB</text:p>
          </table:table-cell>
          <table:table-cell table:style-name="ce40" office:value-type="string" calcext:value-type="string">
            <text:p>twarożek (ser twarogowy półtłusty 30g, jogurt naturalny 5g) 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(ser twarogowy półtłusty 30g, jogurt naturalny 5g)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twarożek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mięsno-warzywna (kurczak tuszka 3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asta mięsno-warzyw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asta rybna (śledź w sosie pomidorowym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ogórek kisz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kisz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ndarynki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7">
          <table:table-cell table:style-name="ce52"/>
          <table:table-cell table:style-name="ce40" office:value-type="string" calcext:value-type="string">
            <text:p>E: 2130,6kcal, B: 93,6g, T:67,5 w tym KTN: 22,1g. W: 300,3g w tym cukry: 77,4g Błonnik: 27,2g, Sód: 32,91,4mg,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243,4kcal, B: 94g, T:75g w tym KTN: 29,1g. W: 291,9g w tym cukry: 71,5g Błonnik: 21,4g, Sód: 1876,9mg, Ca: 1151,9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179,5kcal, B: 86,3g, T:72g w tym KTN: 26,1g. W: 289,8g w tym cukry: 68,8g Błonnik: 19,1g, Sód: 1877,8mg, Ca: 1115,8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1919,3kcal, B: 93,9g, T:67,4g w tym KTN: 19g. W: 201,1g w tym cukry: 41,4g Błonnik: 33,2g, Sód: 2183,1mg, Ca:726,9 mg</text:p>
          </table:table-cell>
          <table:table-cell table:style-name="ce40"/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2">
          <table:table-cell table:style-name="ce1" office:value-type="date" office:date-value="2026-08-13" calcext:value-type="date">
            <text:p>13.08.2026</text:p>
          </table:table-cell>
          <table:table-cell table:style-name="ce40" office:value-type="string" calcext:value-type="string">
            <text:p>zupa mleczna z kaszą manną (mleko300ml, kasza manna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kaszą manną ( mleko 300ml, kasza manna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kaszą manną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efir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2% 150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130" calcext:value-type="float">
            <text:p>130</text:p>
          </table:table-cell>
          <table:table-cell table:style-name="ce45" office:value-type="string" calcext:value-type="string">
            <text:p>MLE,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chleb graham/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 </text:p>
          </table:table-cell>
          <table:table-cell table:style-name="ce40" office:value-type="float" office:value="131" calcext:value-type="float">
            <text:p>131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8">
          <table:table-cell table:style-name="ce52"/>
          <table:table-cell table:style-name="ce40" office:value-type="string" calcext:value-type="string">
            <text:p>pasta jajeczna z natką pietruszki (jaja kurze całe 22g, masło roślinne 3g, bułka tarta 3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jajeczna z natką pietruszki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jajeczna z natką pietruszki (jajko 20g, masło roślinne 3g, bułka tarta 3g, natka pietruszki 2g)</text:p>
          </table:table-cell>
          <table:table-cell table:style-name="ce40" office:value-type="float" office:value="132" calcext:value-type="float">
            <text:p>132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5">
          <table:table-cell table:style-name="ce52"/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SOJ, GOR</text:p>
          </table:table-cell>
          <table:table-cell table:style-name="ce40" office:value-type="string" calcext:value-type="string">
            <text:p>baton z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U</text:p>
          </table:table-cell>
          <table:table-cell table:style-name="ce40" office:value-type="string" calcext:value-type="string">
            <text:p>pasta mięsn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olędwica drobiowa </text:p>
          </table:table-cell>
          <table:table-cell table:style-name="ce40" office:value-type="float" office:value="133" calcext:value-type="float">
            <text:p>133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papryka czerwon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apryka czerwona </text:p>
          </table:table-cell>
          <table:table-cell table:style-name="ce40" office:value-type="float" office:value="134" calcext:value-type="float">
            <text:p>134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135" calcext:value-type="float">
            <text:p>135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36" calcext:value-type="float">
            <text:p>136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6">
          <table:table-cell table:style-name="ce52"/>
          <table:table-cell table:style-name="ce40" office:value-type="string" calcext:value-type="string">
            <text:p>Zupa krupnik z ziemniakami (ziemniaki 100g, marchew 30g, kasza jęczmienna, pęczak 30g, seler korzeniowy, pietruszka korzeń 10g, mąka pszenna typ 500 10g, kurczak 3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MLE</text:p>
          </table:table-cell>
          <table:table-cell table:style-name="ce40" office:value-type="string" calcext:value-type="string">
            <text:p>Zupa krupnik z ziemniakami (ziemniaki 100g, marchew 30g, kasza jęczmienna, pęczak 30g, seler korzeniowy, pietruszka korzeń 10g, mąka pszenna typ 500 10g, kurczak 3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MLE</text:p>
          </table:table-cell>
          <table:table-cell table:style-name="ce40" office:value-type="string" calcext:value-type="string">
            <text:p>Zupa krupnik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MLE</text:p>
          </table:table-cell>
          <table:table-cell table:style-name="ce40" office:value-type="string" calcext:value-type="string">
            <text:p>Zupa krupnik (ziemniaki 100g, marchew 30g, kasza jęczmienna 30g, seler korzeniowy 10g, pietruszka korzeń 10g, mąka pszenna typ 500 10g, natka pietruszki 2,5g)</text:p>
          </table:table-cell>
          <table:table-cell table:style-name="ce40" office:value-type="float" office:value="137" calcext:value-type="float">
            <text:p>137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ryż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ryż biały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ryż</text:p>
          </table:table-cell>
          <table:table-cell table:style-name="ce40" office:value-type="float" office:value="60" calcext:value-type="float">
            <text:p>6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6">
          <table:table-cell table:style-name="ce52"/>
          <table:table-cell table:style-name="ce40" office:value-type="string" calcext:value-type="string">
            <text:p>Duszone bitki wieprzowe (wieprzowina, schab surowy bez kości 120, ryż biały 60g, olej rzepakowy 10g, mąka pszenna typ 500 10g, śmietana 12% 10g)</text:p>
          </table:table-cell>
          <table:table-cell table:style-name="ce40" office:value-type="float" office:value="210" calcext:value-type="float">
            <text:p>210</text:p>
          </table:table-cell>
          <table:table-cell table:style-name="ce45"/>
          <table:table-cell table:style-name="ce40" office:value-type="string" calcext:value-type="string">
            <text:p>schab gotowany z sosem koperkowym (wieprzowina, schab surowy bez kości 120g, mąka pszenna typ 500 10g, masło ekstra 5g, koper)</text:p>
          </table:table-cell>
          <table:table-cell table:style-name="ce40" office:value-type="float" office:value="136" calcext:value-type="float">
            <text:p>136</text:p>
          </table:table-cell>
          <table:table-cell table:style-name="ce45"/>
          <table:table-cell table:style-name="ce40" office:value-type="string" calcext:value-type="string">
            <text:p>schab gotowany z sosem koperkowym</text:p>
          </table:table-cell>
          <table:table-cell table:style-name="ce40" office:value-type="float" office:value="110" calcext:value-type="float">
            <text:p>110</text:p>
          </table:table-cell>
          <table:table-cell table:style-name="ce45"/>
          <table:table-cell table:style-name="ce40" office:value-type="string" calcext:value-type="string">
            <text:p>schab gotowany w sosie jarzynowym (wieprzowina, schab surowy bez kości 120g, marchew 10g, seler korzeniowy 10g, mąka pszenna typ 500 10g, pietruszka korzeń 5g)</text:p>
          </table:table-cell>
          <table:table-cell table:style-name="ce40" office:value-type="float" office:value="139" calcext:value-type="float">
            <text:p>139</text:p>
          </table:table-cell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surówka z marchewki z jabłkiem ( marchew 100g, jabłko 20g, kwasek cytrynowy 5g)</text:p>
          </table:table-cell>
          <table:table-cell table:style-name="ce40" office:value-type="float" office:value="125" calcext:value-type="float">
            <text:p>125</text:p>
          </table:table-cell>
          <table:table-cell table:style-name="ce45"/>
          <table:table-cell table:style-name="ce40" office:value-type="string" calcext:value-type="string">
            <text:p>buraczki gotowane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uraczki gotowane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surówka z selera i jabłka (seler korzeniowy 80g, jabłko 40g, jogurt naturalny 20g, cytryna 5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 (woda 250g, jabłko 50g, cukier 5g</text:p>
          </table:table-cell>
          <table:table-cell table:style-name="ce40" office:value-type="float" office:value="305" calcext:value-type="float">
            <text:p>305</text:p>
          </table:table-cell>
          <table:table-cell table:style-name="ce45"/>
          <table:table-cell table:style-name="ce40" office:value-type="string" calcext:value-type="string">
            <text:p>kompot (woda 250g, jabłko 50g, cukier 5g)</text:p>
          </table:table-cell>
          <table:table-cell table:style-name="ce40" office:value-type="float" office:value="305" calcext:value-type="float">
            <text:p>305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141" calcext:value-type="float">
            <text:p>141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/>
          <table:table-cell table:style-name="ce40" office:value-type="float" office:value="142" calcext:value-type="float">
            <text:p>142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43" calcext:value-type="float">
            <text:p>143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144" calcext:value-type="float">
            <text:p>144</text:p>
          </table:table-cell>
          <table:table-cell table:style-name="ce45"/>
        </table:table-row>
        <table:table-row table:style-name="ro5">
          <table:table-cell table:style-name="ce52"/>
          <table:table-cell table:style-name="ce40" office:value-type="string" calcext:value-type="string">
            <text:p>polędwica drobi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</text:p>
          </table:table-cell>
          <table:table-cell table:style-name="ce40" office:value-type="string" calcext:value-type="string">
            <text:p>baton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</text:p>
          </table:table-cell>
          <table:table-cell table:style-name="ce40" office:value-type="string" calcext:value-type="string">
            <text:p>twarożek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145" calcext:value-type="float">
            <text:p>145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dżem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jajko</text:p>
          </table:table-cell>
          <table:table-cell table:style-name="ce40" office:value-type="float" office:value="146" calcext:value-type="float">
            <text:p>146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Sałatka (ciecierzyca 10g, ogórek zielony 30g, pomidory 30g, sałata lodowa 30g)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sałat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<text:s/>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ka (ciecierzyca 20g, ogórek zielony 30g, pomidor 30g, sałata lodowa 30g)</text:p>
          </table:table-cell>
          <table:table-cell table:style-name="ce40" office:value-type="float" office:value="147" calcext:value-type="float">
            <text:p>147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/>
          <table:table-cell table:style-name="ce40" office:value-type="float" office:value="148" calcext:value-type="float">
            <text:p>148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49" calcext:value-type="float">
            <text:p>149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andarynka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us z jabłek słodzo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jabłko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/>
          <table:table-cell table:style-name="ce40" office:value-type="float" office:value="151" calcext:value-type="float">
            <text:p>151</text:p>
          </table:table-cell>
          <table:table-cell table:style-name="ce45"/>
        </table:table-row>
        <table:table-row table:style-name="ro7">
          <table:table-cell table:style-name="ce53"/>
          <table:table-cell table:style-name="ce40" office:value-type="string" calcext:value-type="string">
            <text:p>E: 2112,9kcal, B: 104,5g, T:56,2g w tym KTN: 20,8g. W: 289,5g w tym cukry: 59,5g Błonnik: 27,7g, Sód: 2301,5mg, Ca: 1060,3mg</text:p>
          </table:table-cell>
          <table:table-cell table:style-name="ce40"/>
          <table:table-cell table:style-name="ce46"/>
          <table:table-cell table:style-name="ce40" office:value-type="string" calcext:value-type="string">
            <text:p>E: 2080,1kcal, B: 94,8g, T:58g w tym KTN: 24,6g. W: 290,9g w tym cukry: 71,9g Błonnik: 21,3g, Sód: 2178,8mg, Ca: 807,9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2223,2 kcal, B: 88,4g, T:61,9g w tym KTN: 23,5g. W: 319,6g w tym cukry: 85,6g Błonnik: 20,9g, Sód: 1795,8mg, Ca: 844,8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1850,1kcal, B: 94,5g, T:49,5g w tym KTN: 19,4g. W: 246g w tym cukry: 42g Błonnik: 38,6g, Sód: 2012,3mg, Ca: 748,9mg</text:p>
          </table:table-cell>
          <table:table-cell table:style-name="ce40" office:value-type="float" office:value="152" calcext:value-type="float">
            <text:p>152</text:p>
          </table:table-cell>
          <table:table-cell table:style-name="ce45"/>
        </table:table-row>
        <table:table-row table:style-name="ro4">
          <table:table-cell table:style-name="ce53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3">
          <table:table-cell table:style-name="ce1" office:value-type="date" office:date-value="2026-08-14" calcext:value-type="date">
            <text:p>14.08.2026</text:p>
          </table:table-cell>
          <table:table-cell table:style-name="ce40" office:value-type="string" calcext:value-type="string">
            <text:p>zupa mleczna z ryżem (mleko 2% 300, ryż biały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ryżem (mleko 2% 300g, ryż biały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ryżem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3" calcext:value-type="float">
            <text:p>153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chleb graham/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8">
          <table:table-cell table:style-name="ce52"/>
          <table:table-cell table:style-name="ce40" office:value-type="string" calcext:value-type="string">
            <text:p>twarożek z rzodkiewką i szczypiorkiem (ser twarogowy półtłusty 30g, rzodkiewka 8g, szczypiorek)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twarożek z rzodkiewką i szczypiorkiem (ser twarogowy półtłusty 30g, rzodkiewka 5g, szczypiorek 2g)</text:p>
          </table:table-cell>
          <table:table-cell table:style-name="ce40" office:value-type="float" office:value="37" calcext:value-type="float">
            <text:p>37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5">
          <table:table-cell table:style-name="ce52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szynka kanapk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U</text:p>
          </table:table-cell>
          <table:table-cell table:style-name="ce40" office:value-type="string" calcext:value-type="string">
            <text:p>pasta mięs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ogórek ziel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ziel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10">
          <table:table-cell table:style-name="ce52"/>
          <table:table-cell table:style-name="ce40" office:value-type="string" calcext:value-type="string">
            <text:p>Zupa kalafiorowa z makaronem (marchew 30g, kalafior mrożony 30g, makaron penne 30g, kurczak tuszka 30g, mąka pszenna typ 500 10g, seler korzeniowy 10g, pietruszka korzeń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MLE</text:p>
          </table:table-cell>
          <table:table-cell table:style-name="ce40" office:value-type="string" calcext:value-type="string">
            <text:p>Zupa jarzynowa z makaronem (marchew 40g, makaron penne 30g, kurczak tuszka 30g, seler korzeniowy 20g, pietruszka korzeń, mąka pszenna typ 500 10g, masło roślinne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MLE</text:p>
          </table:table-cell>
          <table:table-cell table:style-name="ce40" office:value-type="string" calcext:value-type="string">
            <text:p>Zupa kalafiorowa z makaronem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kalafiorowa z makaronem (marchew 30g, kalafior mrożony 30g, makaron penne 30g, kurczak tuszka 30g, mąka pszenna typ 500 10g, seler korzeniowy 10g, pietruszka korzeń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GLU,SEL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 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kasza jęczmienna </text:p>
          </table:table-cell>
          <table:table-cell table:style-name="ce40" office:value-type="float" office:value="80" calcext:value-type="float">
            <text:p>8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6">
          <table:table-cell table:style-name="ce52"/>
          <table:table-cell table:style-name="ce40" office:value-type="string" calcext:value-type="string">
            <text:p>ryba saute z ziemniaki (ziemniaki 200g, mintaj świeży 120g, kapusta kwaszona 100g, marchew 20g, olej rzepakowy 15g, jaja kurze 10g, mąka pszenna typ 550 10g)</text:p>
          </table:table-cell>
          <table:table-cell table:style-name="ce40" office:value-type="float" office:value="480" calcext:value-type="float">
            <text:p>480</text:p>
          </table:table-cell>
          <table:table-cell table:style-name="ce45" office:value-type="string" calcext:value-type="string">
            <text:p>MLE,GLU,JAJ</text:p>
          </table:table-cell>
          <table:table-cell table:style-name="ce40" office:value-type="string" calcext:value-type="string">
            <text:p>Pulpety rybne z mintaja (mintaj świeży 120g, jajko 10g, mąka pszenna typ 500 10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 office:value-type="string" calcext:value-type="string">
            <text:p>RYB,JAJ148,3 </text:p>
          </table:table-cell>
          <table:table-cell table:style-name="ce40" office:value-type="string" calcext:value-type="string">
            <text:p>Pulpety rybne z mintaja</text:p>
          </table:table-cell>
          <table:table-cell table:style-name="ce40" office:value-type="float" office:value="140" calcext:value-type="float">
            <text:p>140</text:p>
          </table:table-cell>
          <table:table-cell table:style-name="ce45" office:value-type="string" calcext:value-type="string">
            <text:p>RYB, JAJ</text:p>
          </table:table-cell>
          <table:table-cell table:style-name="ce40" office:value-type="string" calcext:value-type="string">
            <text:p>pulpety rybne z mintaja (mintaj świeży 120g, jajko 10g, mąka pszenna typ 500 10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 office:value-type="string" calcext:value-type="string">
            <text:p>GLU,JAJ, MLE</text:p>
          </table:table-cell>
        </table:table-row>
        <table:table-row table:style-name="ro8">
          <table:table-cell table:style-name="ce52"/>
          <table:table-cell table:style-name="ce40" office:value-type="string" calcext:value-type="string">
            <text:p>surówka z kapusty kiszonej (kapusta kiszona 100g, marchew 20g, olej rzepakowy 15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marchew <text:s/>na gęsto (marchew 120g, masło ekstra 5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marchew <text:s/>na gęsto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surówka z kapusty kiszonej (kapusta kiszona 65g, marchew 30g, cebula 20g, olej rzepakowy 10g)</text:p>
          </table:table-cell>
          <table:table-cell table:style-name="ce40" office:value-type="float" office:value="125" calcext:value-type="float">
            <text:p>125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 (woda 250g, jabłko 50g, cukier 5g</text:p>
          </table:table-cell>
          <table:table-cell table:style-name="ce40" office:value-type="float" office:value="305" calcext:value-type="float">
            <text:p>305</text:p>
          </table:table-cell>
          <table:table-cell table:style-name="ce45"/>
          <table:table-cell table:style-name="ce40" office:value-type="string" calcext:value-type="string">
            <text:p>kompot (woda 200ml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twarożek z pomidorem (pomidor bez skórki 40g, ser twarogowy półtłusty 30g)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jajecznica 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twarożek z pomidorem (ser twarogowy półtłusty 30g, pomidor bez skórki 10g)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5">
          <table:table-cell table:style-name="ce52"/>
          <table:table-cell table:style-name="ce40" office:value-type="string" calcext:value-type="string">
            <text:p>baton szynkowy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;U</text:p>
          </table:table-cell>
          <table:table-cell table:style-name="ce40" office:value-type="string" calcext:value-type="string">
            <text:p>baton szynkowy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;U</text:p>
          </table:table-cell>
          <table:table-cell table:style-name="ce40" table:number-columns-repeated="2"/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zynka kanapk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/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apryka czerwona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mandarynki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andarynki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7">
          <table:table-cell table:style-name="ce52"/>
          <table:table-cell table:style-name="ce62" office:value-type="string" calcext:value-type="string">
            <text:p>E:2024,7kcal, B:96,2g, T:65,9g, KTN:15,6g,W: 310,6g, W:g, w tym cukry: 55,5g, Bł:25,4g, Sód:2877,5mg, <text:s/>Ca:869,5mg</text:p>
          </table:table-cell>
          <table:table-cell table:style-name="ce40"/>
          <table:table-cell table:style-name="ce45"/>
          <table:table-cell table:style-name="ce62" office:value-type="string" calcext:value-type="string">
            <text:p>E:2030,5kcal, B 94,9g, T: 58,7g, KTN:21g,W: 277,1g, W:g, w tym cukry: 75g, Bł:24,1g, Sód:2466,6mg, <text:s/>Ca:880,9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067,5kcal, B: 93,3g, T:65g w tym KTN: 22,9g. W: 268,3g w tym cukry: 66,2g Błonnik: 22g, Sód: 1973,9mg, Ca: 850,4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1905,2kcal, B: 93,7g, T:60,7g w tym KTN: 13,7g. W: 201g w tym cukry: 40g Błonnik: 30,4g, Sód: 2420mg, Ca: 758,1mg</text:p>
          </table:table-cell>
          <table:table-cell table:style-name="ce40"/>
          <table:table-cell table:style-name="ce45"/>
        </table:table-row>
        <table:table-row table:style-name="ro4">
          <table:table-cell table:style-name="ce52"/>
          <table:table-cell table:style-name="ce62"/>
          <table:table-cell table:style-name="ce40"/>
          <table:table-cell table:style-name="ce45"/>
          <table:table-cell table:style-name="ce62"/>
          <table:table-cell table:style-name="ce40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8">
          <table:table-cell table:style-name="ce1" office:value-type="date" office:date-value="2026-08-15" calcext:value-type="date">
            <text:p>15.08.2026</text:p>
          </table:table-cell>
          <table:table-cell table:style-name="ce40" office:value-type="string" calcext:value-type="string">
            <text:p>zupa mleczna z płatkami owsianymi ( mleko spożywcze, 2% tłuszczu 300g, płatki owsiane 20g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płatkami owsianymi <text:s/>( mleko spożywcze, 2% tłuszczu 300g, płatki owsiane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płatkami owsianymi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kefir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2% 150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Chleb graham/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, bułka pszenn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5">
          <table:table-cell table:style-name="ce52"/>
          <table:table-cell table:style-name="ce40" office:value-type="string" calcext:value-type="string">
            <text:p>szynka kanapk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SOJ, GOR</text:p>
          </table:table-cell>
          <table:table-cell table:style-name="ce40" office:value-type="string" calcext:value-type="string">
            <text:p>kiełbasa szynkowa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SOJ, GOR</text:p>
          </table:table-cell>
          <table:table-cell table:style-name="ce40" office:value-type="string" calcext:value-type="string">
            <text:p>omlet </text:p>
          </table:table-cell>
          <table:table-cell table:style-name="ce40" office:value-type="float" office:value="50" calcext:value-type="float">
            <text:p>50</text:p>
          </table:table-cell>
          <table:table-cell table:style-name="ce45"/>
          <table:table-cell table:style-name="ce40" office:value-type="string" calcext:value-type="string">
            <text:p>szynka kanapk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twarożek </text:p>
          </table:table-cell>
          <table:table-cell table:style-name="ce40" office:value-type="float" office:value="35" calcext:value-type="float">
            <text:p>35</text:p>
          </table:table-cell>
          <table:table-cell table:style-name="ce45"/>
          <table:table-cell table:style-name="ce40" office:value-type="string" calcext:value-type="string">
            <text:p>twarożek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 </text:p>
          </table:table-cell>
          <table:table-cell table:style-name="ce40" table:number-columns-repeated="2"/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(ser twarogowy półtłusty 30g, jogurt naturalny 5g)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ogórek ziel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ziel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6">
          <table:table-cell table:style-name="ce52"/>
          <table:table-cell table:style-name="ce40" office:value-type="string" calcext:value-type="string">
            <text:p>Zupa jarzynowa z fasolką szparagową (ziemniaki 100g, marchew 30g, fasola szparagowa 30g, kurczak tuszka 30g, mąka pszenna typ 500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MLE</text:p>
          </table:table-cell>
          <table:table-cell table:style-name="ce40" office:value-type="string" calcext:value-type="string">
            <text:p>Zupa grysik (woda, noga z kurczaka 50g, marchew 40g, kasza manna 30g, sele korzeniowy 20g, pietruszka korzeń 2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MLE</text:p>
          </table:table-cell>
          <table:table-cell table:style-name="ce40" office:value-type="string" calcext:value-type="string">
            <text:p>Zupa jarzynowa z fasolką szparagową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jarzynowa z fasolką szparagową (ziemniaki 100g, marchew 30g, fasola szparagowa 30g, kurczak tuszka 30g, mąka pszenna typ 500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GLU</text:p>
          </table:table-cell>
        </table:table-row>
        <table:table-row table:style-name="ro6">
          <table:table-cell table:style-name="ce52"/>
          <table:table-cell table:style-name="ce40" office:value-type="string" calcext:value-type="string">
            <text:p>Łazanki z mięsem (brokuły mrożone 120g, łopatka wieprzowa świeżo mielona 120g, makaron penne 60g, kapusta biała 20g, koncentrat pomidorowy 30% 10g)</text:p>
          </table:table-cell>
          <table:table-cell table:style-name="ce40" office:value-type="float" office:value="80" calcext:value-type="float">
            <text:p>8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makaron penne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I</text:p>
          </table:table-cell>
          <table:table-cell table:style-name="ce40" office:value-type="string" calcext:value-type="string">
            <text:p>makaron penne</text:p>
          </table:table-cell>
          <table:table-cell table:style-name="ce40" office:value-type="float" office:value="80" calcext:value-type="float">
            <text:p>8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kasza gryczana</text:p>
          </table:table-cell>
          <table:table-cell table:style-name="ce40" office:value-type="float" office:value="80" calcext:value-type="float">
            <text:p>80</text:p>
          </table:table-cell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łopatka wieprzowa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  <table:table-cell table:style-name="ce40" office:value-type="string" calcext:value-type="string">
            <text:p>pulpety drobiowe (mielony filet z piersi kurczaka bez skóry 120g, jajko 10g, bułka tarta 10g)</text:p>
          </table:table-cell>
          <table:table-cell table:style-name="ce40" office:value-type="float" office:value="148" calcext:value-type="float">
            <text:p>148</text:p>
          </table:table-cell>
          <table:table-cell table:style-name="ce45" office:value-type="string" calcext:value-type="string">
            <text:p>GLU, JAJ</text:p>
          </table:table-cell>
          <table:table-cell table:style-name="ce40" office:value-type="string" calcext:value-type="string">
            <text:p>pulpety drobiowe</text:p>
          </table:table-cell>
          <table:table-cell table:style-name="ce40" office:value-type="float" office:value="131" calcext:value-type="float">
            <text:p>131</text:p>
          </table:table-cell>
          <table:table-cell table:style-name="ce45"/>
          <table:table-cell table:style-name="ce40" office:value-type="string" calcext:value-type="string">
            <text:p>pulpety drobiowe (mielony filet z piersi kurczaka bez skóry 120g, jajko 10g, bułka tarta 10g)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GLU, JAJ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brokuł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rokuł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rokuł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rokuł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 (woda 250g, jabłko 50g, cukier 5g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(woda 250g, jabłko 50g, cukier 5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serek śmietankow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pasta z tuńczyka (tuńczyk w wodzie 15g, ziemniaki 1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mięsno-warzywna (kurczak tuszka 3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U</text:p>
          </table:table-cell>
          <table:table-cell table:style-name="ce40" office:value-type="string" calcext:value-type="string">
            <text:p>pasta mięsno-warzywn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U</text:p>
          </table:table-cell>
          <table:table-cell table:style-name="ce40" office:value-type="string" calcext:value-type="string">
            <text:p>pasta z tuńczyka (ziemniaki 18g, tuńczyk w wodzie 10g, olej rzepakowy 2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kisz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ogórek kisz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jabłko</text:p>
          </table:table-cell>
          <table:table-cell table:style-name="ce40"/>
          <table:table-cell table:style-name="ce45"/>
          <table:table-cell table:style-name="ce40" office:value-type="string" calcext:value-type="string">
            <text:p>mandarynka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andarynki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/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7">
          <table:table-cell table:style-name="ce53"/>
          <table:table-cell table:style-name="ce40" office:value-type="string" calcext:value-type="string">
            <text:p>E: 2058,4kcal, B: 97,7g, T:69,8g w tym KTN: 29,2g. W: 242,1g w tym cukry: 52,2g Błonnik: 24,7g, Sód: 2517,7mg, Ca: 1130,3mg</text:p>
          </table:table-cell>
          <table:table-cell table:style-name="ce40"/>
          <table:table-cell table:style-name="ce46"/>
          <table:table-cell table:style-name="ce40" office:value-type="string" calcext:value-type="string">
            <text:p>E: 2018,7kcal, B: 113,4g, T:54,3g w tym KTN: 19,3g. W: 246,8g w tym cukry: 53,7g Błonnik: 22,5g, Sód: 2138,4mg, Ca: 881,9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2123,3 kcal, B: 96,4g, T:63,5g w tym KTN: 21,3g. W: 278,1g w tym cukry: 54,8g Błonnik: 23,8g, Sód: 1822,1mg, Ca: 942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1884,8kcal, B: 97g, T:60,4g w tym KTN: 23,3g. W: 198,2g w tym cukry: 40,4g Błonnik: 31,7g, Sód: 1989,9mg, Ca: 758,5mg</text:p>
          </table:table-cell>
          <table:table-cell table:style-name="ce40"/>
          <table:table-cell table:style-name="ce45"/>
        </table:table-row>
        <table:table-row table:style-name="ro4">
          <table:table-cell table:style-name="ce53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2">
          <table:table-cell table:style-name="ce1" office:value-type="date" office:date-value="2026-08-16" calcext:value-type="date">
            <text:p>16.08.2026</text:p>
          </table:table-cell>
          <table:table-cell table:style-name="ce40" office:value-type="string" calcext:value-type="string">
            <text:p>zupa mleczna z kaszą manną (mleko300ml, kasza manna 20g)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kaszą manną ( mleko 300ml, kasza manna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kaszą manną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GLU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3">
          <table:table-cell table:style-name="ce51" office:value-type="string" calcext:value-type="string">
            <text:p>#1</text:p>
          </table:table-cell>
          <table:table-cell table:style-name="ce40" office:value-type="string" calcext:value-type="string">
            <text:p>kawa biała (mleko 2% 150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kawa biała (mleko 150ml, kawa zbożowa 50ml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Chleb graham/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pasta jajeczna (jaja kurze całe 25g. Bułka tarta 2g, masło roślinne 2g, musztarda 1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JAJ, MLE, GOR</text:p>
          </table:table-cell>
          <table:table-cell table:style-name="ce40" office:value-type="string" calcext:value-type="string">
            <text:p>pasta jajeczna z pietruszką (jajko 20g, masło roślinne 3g, bułka tarta 3g, pietruszka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jajeczna z pietruszką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jajeczna (jaja kurze całe 25g. Bułka tarta 2g, masło roślinne 2g, musztarda 1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JAJ,GLU,GOR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pasta z hummusem (hummus klasyczny 15g, ser twarogowy półtłusty 1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GOR, GL</text:p>
          </table:table-cell>
          <table:table-cell table:style-name="ce40" office:value-type="string" calcext:value-type="string">
            <text:p>polędwica z piersi kurcza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erek śmietankow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z hummusem (hummus klasyczny 15g, ser twarogowy półtłusty 1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8">
          <table:table-cell table:style-name="ce52"/>
          <table:table-cell table:style-name="ce40" office:value-type="string" calcext:value-type="string">
            <text:p>rosół z makaronem (noga z kurczaka 30g, marchew 30g, makaron 30g, seler korzeniowa 10g, pietruszka korzeń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SEL</text:p>
          </table:table-cell>
          <table:table-cell table:style-name="ce40" office:value-type="string" calcext:value-type="string">
            <text:p>rosół z makaronem (noga z kurczaka 30g, marchew 30g, makaron 30g, seler korzeniowa 10g, pietruszka korzeń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SEL</text:p>
          </table:table-cell>
          <table:table-cell table:style-name="ce40" office:value-type="string" calcext:value-type="string">
            <text:p>rosół z makaronem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rosół z makaronem (noga z kurczaka 30g, marchew 30g, makaron 30g, seler korzeniowa 10g, pietruszka korzeń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 SEL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ziemniaki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kurczak duszo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  <table:table-cell table:style-name="ce40" office:value-type="string" calcext:value-type="string">
            <text:p>kurczak duszo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kurczak duszo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kurczak pieczo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surówka z kiszonej kapusty (kapusta kiszona 100g, marchew 20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rokuł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rokuł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surówka z czerwonej kapusty (kapusta czerwona 120g, marchew 10g, cebula 10g)</text:p>
          </table:table-cell>
          <table:table-cell table:style-name="ce40" office:value-type="float" office:value="140" calcext:value-type="float">
            <text:p>140</text:p>
          </table:table-cell>
          <table:table-cell table:style-name="ce45"/>
        </table:table-row>
        <table:table-row table:style-name="ro3">
          <table:table-cell table:style-name="ce52"/>
          <table:table-cell table:style-name="ce40" office:value-type="string" calcext:value-type="string">
            <text:p>kompot (woda 250g, jabłko 50g, cukier 5g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(woda 200ml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 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11">
          <table:table-cell table:style-name="ce52"/>
          <table:table-cell table:style-name="ce40" office:value-type="string" calcext:value-type="string">
            <text:p>szynka kanapk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,GO,S,GLU,MLE,O</text:p>
          </table:table-cell>
          <table:table-cell table:style-name="ce40" office:value-type="string" calcext:value-type="string">
            <text:p>szynkowa kanapk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,GO,S,GLU,MLE,O</text:p>
          </table:table-cell>
          <table:table-cell table:style-name="ce40" office:value-type="string" calcext:value-type="string">
            <text:p>pasta mięsno-warzyw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baton szynkowy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2">
          <table:table-cell table:style-name="ce52"/>
          <table:table-cell table:style-name="ce40" office:value-type="string" calcext:value-type="string">
            <text:p>twarożek ze szczypiorkiem (ser twarogowy półtłusty 25g, jogurt naturalny 3g, szczypiorek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(ser twarogowy półtłusty 25g, jogurt naturalny 5g)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ze szczypiorkiem (ser twarogowy półtłusty 30g, jogurt naturalny 5g, szczypiorek 5g)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2">
          <table:table-cell table:style-name="ce52"/>
          <table:table-cell table:style-name="ce40" office:value-type="string" calcext:value-type="string">
            <text:p>Sałatka (ciecierzyca 10g, ogórek zielony 30g, pomidory 30g, sałata lodowa 30g)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ka (ciecierzyca 10g, ogórek zielony 30g, pomidory 30g, sałata lodowa 30g)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2"/>
          <table:table-cell table:style-name="ce40"/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<text:s/>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2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2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us owocowy 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2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7">
          <table:table-cell table:style-name="ce53"/>
          <table:table-cell table:style-name="ce40" office:value-type="string" calcext:value-type="string">
            <text:p>E: 2125,5 kcal, B: 96,3g, T:70,1g w tym KTN: 18,4g. W: 265,2g w tym cukry: 56,2g Błonnik: 27,1g, Sód: 3066,3mg, Ca: 831,2mg</text:p>
          </table:table-cell>
          <table:table-cell table:style-name="ce40"/>
          <table:table-cell table:style-name="ce46"/>
          <table:table-cell table:style-name="ce40" office:value-type="string" calcext:value-type="string">
            <text:p>E: 2090,8kcal, B:101,1 g, T:60,9g w tym KTN: 21g. W: 285,7g w tym cukry: 65,1g Błonnik: 26,1g, Sód:2106,2 mg, Ca: 885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126kcal, B:94,7 g, T64,8:g w tym KTN: 20,7g. W: 283,3g w tym cukry: 64,9g Błonnik: 25,4g, Sód: 1817,5mg, Ca: 873,98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1867,18kcal, B: 96,1g, T:67,2g w tym KTN: 19,4g. W: 188,3g w tym cukry: 44g Błonnik:32,2 g, Sód: 1787,4mg, Ca: 790,6mg</text:p>
          </table:table-cell>
          <table:table-cell table:style-name="ce40"/>
          <table:table-cell table:style-name="ce45"/>
        </table:table-row>
        <table:table-row table:style-name="ro4">
          <table:table-cell table:style-name="ce53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8">
          <table:table-cell table:style-name="ce1" office:value-type="date" office:date-value="2026-08-17" calcext:value-type="date">
            <text:p>17.08.2026</text:p>
          </table:table-cell>
          <table:table-cell table:style-name="ce40" office:value-type="string" calcext:value-type="string">
            <text:p>zupa mleczna z płatkami owsianymi ( mleko spożywcze, 2% tłuszczu 300g, płatki owsiane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</text:p>
            <text:p>GLU</text:p>
          </table:table-cell>
          <table:table-cell table:style-name="ce40" office:value-type="string" calcext:value-type="string">
            <text:p>zupa mleczna z płatkami owsianymi ( mleko spożywcze, 2% tłuszczu 300g, płatki owsiane 20g)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płatkami owsianymi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2">
          <table:table-cell table:style-name="ce54" office:value-type="string" calcext:value-type="string">
            <text:p>#2</text:p>
          </table:table-cell>
          <table:table-cell table:style-name="ce40" office:value-type="string" calcext:value-type="string">
            <text:p>kawa biała (mleko 2% 150ml, 50g kawa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GLU,</text:p>
            <text:p>MLE</text:p>
          </table:table-cell>
          <table:table-cell table:style-name="ce40" office:value-type="string" calcext:value-type="string">
            <text:p>kawa biała (mleko 2% 150ml, 50g kawa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spożywcze 2% tłuszczu 150g, kawa zbożowa 50g (napar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GLU,</text:p>
            <text:p>MLE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chleb graham/ pszenny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/ bułk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 / bułka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11">
          <table:table-cell table:style-name="ce55"/>
          <table:table-cell table:style-name="ce40" office:value-type="string" calcext:value-type="string">
            <text:p>polędwica drobi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<text:span text:style-name="T1">SOJ, </text:span></text:p>
            <text:p><text:span text:style-name="T1">GOR, </text:span></text:p>
            <text:p><text:span text:style-name="T1">GLU, </text:span></text:p>
            <text:p><text:span text:style-name="T1">SEL</text:span></text:p>
          </table:table-cell>
          <table:table-cell table:style-name="ce40" office:value-type="string" calcext:value-type="string">
            <text:p>polędwica drobiowa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 </text:p>
            <text:p>GOR,  </text:p>
            <text:p>GLU,</text:p>
            <text:p> SEL</text:p>
          </table:table-cell>
          <table:table-cell table:style-name="ce40" office:value-type="string" calcext:value-type="string">
            <text:p>miód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polędwica drobiow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<text:span text:style-name="T1">SOJ, </text:span></text:p>
            <text:p><text:span text:style-name="T1">GOR, </text:span></text:p>
            <text:p><text:span text:style-name="T1">GLU, </text:span></text:p>
            <text:p><text:span text:style-name="T1">SEL</text:span></text:p>
          </table:table-cell>
        </table:table-row>
        <table:table-row table:style-name="ro2">
          <table:table-cell table:style-name="ce55"/>
          <table:table-cell table:style-name="ce40" office:value-type="string" calcext:value-type="string">
            <text:p>Pasta z hummusem (humus klasyczny 15g, ser twarogowy półtłusty 1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twarożek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z hummusem 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ogórek ziel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 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ogórek ziel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9">
          <table:table-cell table:style-name="ce55"/>
          <table:table-cell table:style-name="ce40" office:value-type="string" calcext:value-type="string">
            <text:p>zupa ogórkowa z ziemniakami (ziemniaki 100g, marchew 30g, ogórek kiszony 30g, śmietana 12% 10g, mąka pszenna typ 500 10g, korzeń pietruszki 10g, seler korzeniowy 10g, liście pietruszki 3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zupa ogórkowa z ziemniakami (ziemniaki 100g, marchew 30g, ogórek kiszony 30g, śmietana 12% 10g, mąka pszenna typ 500 10g, korzeń pietruszki 10g, seler korzeniowy 10g, liście pietruszki 3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 GLU, SEL, GOR</text:p>
          </table:table-cell>
          <table:table-cell table:style-name="ce40" office:value-type="string" calcext:value-type="string">
            <text:p>Zupa brokułowa z ziemniakami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MLE, GLU, SEL</text:p>
          </table:table-cell>
          <table:table-cell table:style-name="ce40" office:value-type="string" calcext:value-type="string">
            <text:p>zupa ogórkowa z ziemniakami (ziemniaki 100g, marchew 30g, ogórek kiszony 30g, kura, tuszka 30g, śmietana 12% 10g, mąka pszenna typ 500 10g, korzeń pietruszki 10g, seler korzeniowy 10g, liście pietruszki 3g)</text:p>
          </table:table-cell>
          <table:table-cell table:style-name="ce40" office:value-type="float" office:value="233.3" calcext:value-type="float">
            <text:p>233,3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9">
          <table:table-cell table:style-name="ce55"/>
          <table:table-cell table:style-name="ce40" office:value-type="string" calcext:value-type="string">
            <text:p>Risotto z warzywami i kurczakiem (filet z piersi z kurczaka 120g, ryż biały 60g, marchew 40g, brokuły 40g, seler korzeniowy 20g, korzeń pietruszki 20g, cukinia 20g, olej rzepakowy 10g, liście pietruszki 5g)</text:p>
          </table:table-cell>
          <table:table-cell table:style-name="ce40" office:value-type="float" office:value="335" calcext:value-type="float">
            <text:p>335</text:p>
          </table:table-cell>
          <table:table-cell table:style-name="ce45"/>
          <table:table-cell table:style-name="ce40" office:value-type="string" calcext:value-type="string">
            <text:p>Risotto z warzywami i kurczakiem (filet z piersi z kurczaka 120g, ryż biały 60g, marchew 40g, brokuły 40g, seler korzeniowy 20g, korzeń pietruszki 20g, cukinia 20g, olej rzepakowy 10g, liście pietruszki 5g)</text:p>
          </table:table-cell>
          <table:table-cell table:style-name="ce40" office:value-type="float" office:value="335" calcext:value-type="float">
            <text:p>335</text:p>
          </table:table-cell>
          <table:table-cell table:style-name="ce45"/>
          <table:table-cell table:style-name="ce40" office:value-type="string" calcext:value-type="string">
            <text:p>Risotto z warzywami i kurczakiem</text:p>
          </table:table-cell>
          <table:table-cell table:style-name="ce40" office:value-type="float" office:value="225" calcext:value-type="float">
            <text:p>225</text:p>
          </table:table-cell>
          <table:table-cell table:style-name="ce45"/>
          <table:table-cell table:style-name="ce40" office:value-type="string" calcext:value-type="string">
            <text:p>Kaszotto z warzywami i kurczakiem (filet z piersi z kurczaka zagrodowy (bez skóry) 120g, kasza gryczana 60g, marchew <text:s/>40g, brokuły 40g, seler korzeniowy 20g, pietruszka korzeń 20g, cukinia 20g, olej rzepakowy 20g, <text:s/></text:p>
          </table:table-cell>
          <table:table-cell table:style-name="ce40" office:value-type="float" office:value="340" calcext:value-type="float">
            <text:p>340</text:p>
          </table:table-cell>
          <table:table-cell table:style-name="ce45"/>
        </table:table-row>
        <table:table-row table:style-name="ro3">
          <table:table-cell table:style-name="ce55"/>
          <table:table-cell table:style-name="ce40" office:value-type="string" calcext:value-type="string">
            <text:p>kompot (woda 200ml, jabłko 50g, cukier 5g)</text:p>
          </table:table-cell>
          <table:table-cell table:style-name="ce40" office:value-type="float" office:value="255" calcext:value-type="float">
            <text:p>255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kompot (woda 200ml, jabłko 50g, cukier 5g)</text:p>
          </table:table-cell>
          <table:table-cell table:style-name="ce40" office:value-type="float" office:value="255" calcext:value-type="float">
            <text:p>255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kompot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 office:value-type="string" calcext:value-type="string">
            <text:p/>
          </table:table-cell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 table:number-columns-repeated="2"/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2">
          <table:table-cell table:style-name="ce55"/>
          <table:table-cell table:style-name="ce40" office:value-type="string" calcext:value-type="string">
            <text:p>pasta mięsno-warzywna (kurczak tuszka 2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szynkowa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</text:p>
            <text:p>GOR, </text:p>
            <text:p>GLU, </text:p>
            <text:p>SEL</text:p>
          </table:table-cell>
          <table:table-cell table:style-name="ce40" office:value-type="string" calcext:value-type="string">
            <text:p>pasta mięsna 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pasta mięsno-warzywna (kurczak tuszka 2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jajeczna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omlet z pomidorem</text:p>
          </table:table-cell>
          <table:table-cell table:style-name="ce40" office:value-type="float" office:value="140" calcext:value-type="float">
            <text:p>140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table:number-columns-repeated="2"/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 office:value-type="string" calcext:value-type="string">
            <text:p/>
          </table:table-cell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 table:number-columns-repeated="2"/>
          <table:table-cell table:style-name="ce45" office:value-type="string" calcext:value-type="string">
            <text:p/>
          </table:table-cell>
        </table:table-row>
        <table:table-row table:style-name="ro8">
          <table:table-cell table:style-name="ce56"/>
          <table:table-cell table:style-name="ce40" office:value-type="string" calcext:value-type="string">
            <text:p>E: kcal, B: g, T:g w tym KTN: 20,9g. W: 255,1g w tym cukry: g Błonnik: g, Sód: mg, Ca: mg</text:p>
          </table:table-cell>
          <table:table-cell table:style-name="ce40"/>
          <table:table-cell table:style-name="ce46"/>
          <table:table-cell table:style-name="ce40" office:value-type="string" calcext:value-type="string">
            <text:p>E: 2124,2kcal, B: 97,8g, T: 67,1g w tym KTN: 20,9g. W: 271,6g w tym cukry: 70,3g Błonnik: 22,7g, Sód: 2282,6mg,</text:p>
          </table:table-cell>
          <table:table-cell table:style-name="ce40" office:value-type="string" calcext:value-type="string">
            <text:p/>
          </table:table-cell>
          <table:table-cell table:style-name="ce46" office:value-type="string" calcext:value-type="string">
            <text:p/>
          </table:table-cell>
          <table:table-cell table:style-name="ce40" office:value-type="string" calcext:value-type="string">
            <text:p>E: 2272,3kcal, B: 103,6g, T:73,4g w tym KTN: 21,2g. W:288,4 g w tym cukry: 68,1 g Błonnik: 23,2g, Sód: 1822mg</text:p>
          </table:table-cell>
          <table:table-cell table:style-name="ce40" office:value-type="string" calcext:value-type="string">
            <text:p/>
          </table:table-cell>
          <table:table-cell table:style-name="ce46" office:value-type="string" calcext:value-type="string">
            <text:p/>
          </table:table-cell>
          <table:table-cell table:style-name="ce40" office:value-type="string" calcext:value-type="string">
            <text:p>E: 1928,8,6kcal, B:94,3 g, T:73,9g w tym KTN: g. W: 203,9g w tym cukry: g Błonnik: 33,7g, Sód: mg, </text:p>
          </table:table-cell>
          <table:table-cell table:style-name="ce40"/>
          <table:table-cell table:style-name="ce46"/>
        </table:table-row>
        <table:table-row table:style-name="ro4">
          <table:table-cell table:style-name="ce56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6"/>
          <table:table-cell table:style-name="ce40" table:number-columns-repeated="2"/>
          <table:table-cell table:style-name="ce46"/>
        </table:table-row>
        <table:table-row table:style-name="ro8">
          <table:table-cell table:style-name="ce1" office:value-type="date" office:date-value="2026-08-18" calcext:value-type="date">
            <text:p>18.08.2026</text:p>
          </table:table-cell>
          <table:table-cell table:style-name="ce40" office:value-type="string" calcext:value-type="string">
            <text:p>zupa mleczna z kluskami lanymi <text:s/>(mleko 2% 300ml, jaja 10g, mąka pszenna typ 550 1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</text:p>
            <text:p>GLU</text:p>
          </table:table-cell>
          <table:table-cell table:style-name="ce40" office:value-type="string" calcext:value-type="string">
            <text:p>zupa mleczna z kluskami lanymi <text:s/>(mleko 2% 300ml, jaja 10g, mąka pszenna typ 550 1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kluskami lanymi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2">
          <table:table-cell table:style-name="ce54" office:value-type="string" calcext:value-type="string">
            <text:p>#2</text:p>
          </table:table-cell>
          <table:table-cell table:style-name="ce40" office:value-type="string" calcext:value-type="string">
            <text:p>kawa biała (mleko 2% 150ml, 50g kawa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</text:p>
            <text:p>GLU</text:p>
          </table:table-cell>
          <table:table-cell table:style-name="ce40" office:value-type="string" calcext:value-type="string">
            <text:p>kawa biała (mleko 2% 150ml, 50g kawa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spożywcze 2% tłuszczu 150g, kawa zbożowa 50g (napar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</text:p>
            <text:p>GLU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chleb graham/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2">
          <table:table-cell table:style-name="ce55"/>
          <table:table-cell table:style-name="ce40" office:value-type="string" calcext:value-type="string">
            <text:p>pasta mięsno-warzywna (kurczak tuszka 2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EL</text:p>
          </table:table-cell>
          <table:table-cell table:style-name="ce40" office:value-type="string" calcext:value-type="string">
            <text:p>pasta mięsno-warzywna (kurczak tuszka 2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EL</text:p>
          </table:table-cell>
          <table:table-cell table:style-name="ce40" office:value-type="string" calcext:value-type="string">
            <text:p>twarożek z papryką słodką </text:p>
          </table:table-cell>
          <table:table-cell table:style-name="ce40" office:value-type="float" office:value="25" calcext:value-type="float">
            <text:p>25</text:p>
          </table:table-cell>
          <table:table-cell table:style-name="ce45" office:value-type="string" calcext:value-type="string">
            <text:p>JAJ</text:p>
          </table:table-cell>
          <table:table-cell table:style-name="ce40" office:value-type="string" calcext:value-type="string">
            <text:p>pasta mięsno-warzywna (kurczak tuszka 20g, marchew 5g, seler korzeniow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JAJ</text:p>
          </table:table-cell>
        </table:table-row>
        <table:table-row table:style-name="ro8">
          <table:table-cell table:style-name="ce55"/>
          <table:table-cell table:style-name="ce40" office:value-type="string" calcext:value-type="string">
            <text:p>Blok szynkow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</text:p>
            <text:p>GOR, </text:p>
            <text:p>GLU, </text:p>
            <text:p>SEL</text:p>
          </table:table-cell>
          <table:table-cell table:style-name="ce40" office:value-type="string" calcext:value-type="string">
            <text:p>twarożek z papryką słodką (ser twarogowy półtłusty 28g, papryka słodka mielona, wędzona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GLU, SOJ, GOR</text:p>
          </table:table-cell>
          <table:table-cell table:style-name="ce40" office:value-type="string" calcext:value-type="string">
            <text:p>pasta mięsno-warzywna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Blok szynkow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,GO,S,GLU,MLE,O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papryka czerwon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papryka czerwon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9">
          <table:table-cell table:style-name="ce55"/>
          <table:table-cell table:style-name="ce40" office:value-type="string" calcext:value-type="string">
            <text:p>zupa jarzynowa z ziemniakami (woda 245ml, ziemniaki 100g, marchew 30g, kurczak tuszka 30g, kalafior 15g, fasolka szparagowa mrożona 15g, seler korzeniowy 10g, pietruszka korzeń 10g, masło roślinne 5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jarzynowa z ziemniakami (woda 245ml, ziemniaki 100g, marchew 30g, kurczak tuszka 30g, kalafior 15g, fasolka szparagowa mrożona 15g, seler korzeniowy 10g, pietruszka korzeń 10g, masło roślinne 5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Zupa jarzynowa z ziemniakami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zupa jarzynowa z ziemniakami (woda 245g, ziemniaki 100g, marchew 30g, kura, kuszka 30g, kalafior 15g, kalafior 15g, fasolka szparagowa, mrożona15g, seler korzeniowy 10g, pietruszka korzeń 10g)</text:p>
          </table:table-cell>
          <table:table-cell table:style-name="ce40" office:value-type="float" office:value="455" calcext:value-type="float">
            <text:p>455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karon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makaron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makaron 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makaron</text:p>
          </table:table-cell>
          <table:table-cell table:style-name="ce40" office:value-type="float" office:value="80" calcext:value-type="float">
            <text:p>8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6">
          <table:table-cell table:style-name="ce55"/>
          <table:table-cell table:style-name="ce40" office:value-type="string" calcext:value-type="string">
            <text:p>Spaghetti pomidorowe (mięso wieprzowe 60g, mięso mielone 60g, cebula 30g. Koncentrat pomidorowy 10g, pietruszka liście 6g)</text:p>
          </table:table-cell>
          <table:table-cell table:style-name="ce40" office:value-type="float" office:value="166" calcext:value-type="float">
            <text:p>166</text:p>
          </table:table-cell>
          <table:table-cell table:style-name="ce45"/>
          <table:table-cell table:style-name="ce40" office:value-type="string" calcext:value-type="string">
            <text:p>pulpety drobiowe w sosie koperkowym (mielony filet z piersi kurczaka 120g, śmietana 10% 20g, jajo 10g, bułka tarta 10g, mąka pszenna typ 500 10g, masło ekstra 5g)</text:p>
          </table:table-cell>
          <table:table-cell table:style-name="ce40" office:value-type="float" office:value="175" calcext:value-type="float">
            <text:p>175</text:p>
          </table:table-cell>
          <table:table-cell table:style-name="ce45" office:value-type="string" calcext:value-type="string">
            <text:p>JAJ, GLU</text:p>
          </table:table-cell>
          <table:table-cell table:style-name="ce40" office:value-type="string" calcext:value-type="string">
            <text:p>pulpety drobiowe w sosie koperkowym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Spaghetti pomidorowe (mięso wieprzowe 60g, mięso mielone 60g, cebula 30g. Koncentrat pomidorowy 10g, pietruszka liście 6g)</text:p>
          </table:table-cell>
          <table:table-cell table:style-name="ce40" office:value-type="string" calcext:value-type="string">
            <text:p>166g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brokuł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brokuł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brokuł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brokuł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</table:table-row>
        <table:table-row table:style-name="ro3">
          <table:table-cell table:style-name="ce55"/>
          <table:table-cell table:style-name="ce40" office:value-type="string" calcext:value-type="string">
            <text:p>kompot (woda 200ml, jabłko 50g, cukier 5g)</text:p>
          </table:table-cell>
          <table:table-cell table:style-name="ce40" office:value-type="float" office:value="255" calcext:value-type="float">
            <text:p>255</text:p>
          </table:table-cell>
          <table:table-cell table:style-name="ce45"/>
          <table:table-cell table:style-name="ce40" office:value-type="string" calcext:value-type="string">
            <text:p>kompot (woda 200ml, jabłko 50g, cukier 5g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kompot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 office:value-type="string" calcext:value-type="string">
            <text:p/>
          </table:table-cell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 table:number-columns-repeated="2"/>
          <table:table-cell table:style-name="ce45" office:value-type="string" calcext:value-type="string">
            <text:p/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2">
          <table:table-cell table:style-name="ce55"/>
          <table:table-cell table:style-name="ce40" office:value-type="string" calcext:value-type="string">
            <text:p>twarożek (ser twarogowy półtłusty 30g, jogurt naturalny 5g)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(ser twarogowy półtłusty 30g, jogurt naturalny 5g)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ogurt naturalny</text:p>
          </table:table-cell>
          <table:table-cell table:style-name="ce40" office:value-type="float" office:value="150" calcext:value-type="float">
            <text:p>15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twarożek (ser twarogowy półtłusty 30g, jogurt naturalny 5g)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11">
          <table:table-cell table:style-name="ce55"/>
          <table:table-cell table:style-name="ce40" office:value-type="string" calcext:value-type="string">
            <text:p>kiełbaski drobiowe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</text:p>
            <text:p>GOR, </text:p>
            <text:p>GLU, </text:p>
            <text:p>SEL</text:p>
          </table:table-cell>
          <table:table-cell table:style-name="ce40" office:value-type="string" calcext:value-type="string">
            <text:p>kiełbaski drobiowe</text:p>
          </table:table-cell>
          <table:table-cell table:style-name="ce40" office:value-type="float" office:value="31" calcext:value-type="float">
            <text:p>31</text:p>
          </table:table-cell>
          <table:table-cell table:style-name="ce45" office:value-type="string" calcext:value-type="string">
            <text:p>SOJ, </text:p>
            <text:p>GOR, </text:p>
            <text:p>GLU, </text:p>
            <text:p>SEL</text:p>
          </table:table-cell>
          <table:table-cell table:style-name="ce40" office:value-type="string" calcext:value-type="string">
            <text:p>twarożek z natką pietruszki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kiełbaski drobiowe</text:p>
          </table:table-cell>
          <table:table-cell table:style-name="ce40" office:value-type="float" office:value="60" calcext:value-type="float">
            <text:p>60</text:p>
          </table:table-cell>
          <table:table-cell table:style-name="ce86" office:value-type="string" calcext:value-type="string">
            <text:p>GOR, </text:p>
            <text:p>GLU,</text:p>
            <text:p> SOJ,</text:p>
            <text:p>SEL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ogórek ziel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32" calcext:value-type="float">
            <text:p>32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ogórek zielony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33" calcext:value-type="float">
            <text:p>33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34" calcext:value-type="float">
            <text:p>34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Banan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andarynka</text:p>
          </table:table-cell>
          <table:table-cell table:style-name="ce40" office:value-type="float" office:value="35" calcext:value-type="float">
            <text:p>35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mandarynka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/>
          <table:table-cell table:style-name="ce40" office:value-type="float" office:value="36" calcext:value-type="float">
            <text:p>36</text:p>
          </table:table-cell>
          <table:table-cell table:style-name="ce45" office:value-type="string" calcext:value-type="string">
            <text:p/>
          </table:table-cell>
          <table:table-cell table:style-name="ce40"/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 table:number-columns-repeated="2"/>
          <table:table-cell table:style-name="ce45"/>
        </table:table-row>
        <table:table-row table:style-name="ro8">
          <table:table-cell table:style-name="ce55"/>
          <table:table-cell table:style-name="ce40" office:value-type="string" calcext:value-type="string">
            <text:p>E:2132,9 kcal, B: 103,2g, T:75,6g w tym KTN: g. W: 241,7g w tym cukry: g Błonnik: 24,9g, Sód: mg, Ca: 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127,2kcal, B: 110,9g, T:69,5g w tym KTN: 21,8g. W: 251,3g w tym cukry: 55,7g Błonnik: 22,8g, Sód: 2000,4mg, </text:p>
          </table:table-cell>
          <table:table-cell table:style-name="ce40"/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E:2116,1 kcal, B: 106,7g, T:63,7g w tym KTN: 22,6g. W: 266g w tym cukry 55,9g Błonnik: 23,1g, Sód: 1874,5mg</text:p>
          </table:table-cell>
          <table:table-cell table:style-name="ce40"/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E:2028,4 kcal, B:104 g, T:74,3g w tym KTN: g. W: 216,5g w tym cukry: g Błonnik:31,3 g, Sód: mg, Ca: mg</text:p>
          </table:table-cell>
          <table:table-cell table:style-name="ce40"/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2">
          <table:table-cell table:style-name="ce1" office:value-type="date" office:date-value="2026-08-19" calcext:value-type="date">
            <text:p>19.08.2026</text:p>
          </table:table-cell>
          <table:table-cell table:style-name="ce40" office:value-type="string" calcext:value-type="string">
            <text:p>zupa mleczna z kaszą manną (mleko300ml, kasza manna 20g)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<text:span text:style-name="T2">zupa mleczna z kaszą manną (mleko300ml, kasza manna 20g)</text:span></text:p>
          </table:table-cell>
          <table:table-cell table:style-name="ce40" office:value-type="float" office:value="320" calcext:value-type="float">
            <text:p>32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zupa mleczna z kaszą manną</text:p>
          </table:table-cell>
          <table:table-cell table:style-name="ce40" office:value-type="float" office:value="300" calcext:value-type="float">
            <text:p>3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efir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2">
          <table:table-cell table:style-name="ce54" office:value-type="string" calcext:value-type="string">
            <text:p>#2</text:p>
          </table:table-cell>
          <table:table-cell table:style-name="ce40" office:value-type="string" calcext:value-type="string">
            <text:p>kawa biała (mleko 2% 150ml, 50g kawa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GLU,</text:p>
            <text:p>MLE</text:p>
          </table:table-cell>
          <table:table-cell table:style-name="ce40" office:value-type="string" calcext:value-type="string">
            <text:p>kawa biała (mleko 2% 150ml, 50g kawa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kawa biała (mleko spożywcze 2% tłuszczu 150g, kawa zbożowa 50g (napar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 office:value-type="string" calcext:value-type="string">
            <text:p>GLU,MLE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Chleb graham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70" calcext:value-type="float">
            <text:p>7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chleb pszenny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bułka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bułka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MLE</text:p>
          </table:table-cell>
          <table:table-cell table:style-name="ce40" table:number-columns-repeated="2"/>
          <table:table-cell table:style-name="ce45" office:value-type="string" calcext:value-type="string">
            <text:p>GLU</text:p>
          </table:table-cell>
        </table:table-row>
        <table:table-row table:style-name="ro3">
          <table:table-cell table:style-name="ce55"/>
          <table:table-cell table:style-name="ce40" office:value-type="string" calcext:value-type="string">
            <text:p>ser twarogowy półtłust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er twarogowy półtłusty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twarogowa</text:p>
          </table:table-cell>
          <table:table-cell table:style-name="ce40" office:value-type="float" office:value="50" calcext:value-type="float">
            <text:p>5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ser twarogowy (ser twarogowy 30g, jogurt naturaln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11">
          <table:table-cell table:style-name="ce55"/>
          <table:table-cell table:style-name="ce40" office:value-type="string" calcext:value-type="string">
            <text:p>dżem truskawkowy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dżem truskawkowy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dżem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  <table:table-cell table:style-name="ce40" office:value-type="string" calcext:value-type="string">
            <text:p>szynkowa z indyka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86"/>
        </table:table-row>
        <table:table-row table:style-name="ro4">
          <table:table-cell table:style-name="ce55"/>
          <table:table-cell table:style-name="ce40" office:value-type="string" calcext:value-type="string">
            <text:p>pomidor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(bez skórki)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9">
          <table:table-cell table:style-name="ce55"/>
          <table:table-cell table:style-name="ce40" office:value-type="string" calcext:value-type="string">
            <text:p>zupa jarzynowa z z ciecierzycą (woda, ziemniaki 100g, marchew 40g, seler korzeniowy 20g, pietruszka korzeń 20g, ciecierzyca 20g, mąka pszenna 500 10g, masło roślinne 10g, kurczak tuszka 3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</text:p>
            <text:p>MLE</text:p>
          </table:table-cell>
          <table:table-cell table:style-name="ce40" office:value-type="string" calcext:value-type="string">
            <text:p>zupa ziemniaczana (woda, ziemniaki 100g, marchew 40g, pietruszka korzeń 20g, seler korzeniowy 20g, mąka pszenna typ 500 10g, śmietana 12% 5g, kurczak tuszka 3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ziemniaczana</text:p>
          </table:table-cell>
          <table:table-cell table:style-name="ce40" office:value-type="float" office:value="400" calcext:value-type="float">
            <text:p>400</text:p>
          </table:table-cell>
          <table:table-cell table:style-name="ce45"/>
          <table:table-cell table:style-name="ce40" office:value-type="string" calcext:value-type="string">
            <text:p>zupa jarzynowa z ciecierzycą (woda 245g, ziemniaki 100g, marchew 40g, kura,tuszka30g, seler korzeniowy 20g, pietruszka, korzeń 20g, ciecierzyca20g, mąka pszenna, typ 500 10g, masło roślinne 10g)</text:p>
          </table:table-cell>
          <table:table-cell table:style-name="ce40" office:value-type="float" office:value="400" calcext:value-type="float">
            <text:p>400</text:p>
          </table:table-cell>
          <table:table-cell table:style-name="ce45" office:value-type="string" calcext:value-type="string">
            <text:p>GLU,MLE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Kasza gryczana </text:p>
          </table:table-cell>
          <table:table-cell table:style-name="ce40" office:value-type="float" office:value="60" calcext:value-type="float">
            <text:p>60</text:p>
          </table:table-cell>
          <table:table-cell table:style-name="ce45"/>
          <table:table-cell table:style-name="ce40" office:value-type="string" calcext:value-type="string">
            <text:p>ryż biały</text:p>
          </table:table-cell>
          <table:table-cell table:style-name="ce40" office:value-type="float" office:value="60" calcext:value-type="float">
            <text:p>60</text:p>
          </table:table-cell>
          <table:table-cell table:style-name="ce45"/>
          <table:table-cell table:style-name="ce40" office:value-type="string" calcext:value-type="string">
            <text:p>ryż biały</text:p>
          </table:table-cell>
          <table:table-cell table:style-name="ce40" office:value-type="float" office:value="60" calcext:value-type="float">
            <text:p>60</text:p>
          </table:table-cell>
          <table:table-cell table:style-name="ce45"/>
          <table:table-cell table:style-name="ce40" office:value-type="string" calcext:value-type="string">
            <text:p>Kasza gryczana </text:p>
          </table:table-cell>
          <table:table-cell table:style-name="ce40" office:value-type="float" office:value="60" calcext:value-type="float">
            <text:p>6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7">
          <table:table-cell table:style-name="ce55"/>
          <table:table-cell table:style-name="ce40" office:value-type="string" calcext:value-type="string">
            <text:p>indyk duszony w sosie własnym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indyk duszony w sosie jarzynowym (mięso z indyka 120g, włoszczyzna mrożona 50g, śmietana 12% 10g, mąka pszenna 500 5g)</text:p>
          </table:table-cell>
          <table:table-cell table:style-name="ce40" office:value-type="float" office:value="185" calcext:value-type="float">
            <text:p>185</text:p>
          </table:table-cell>
          <table:table-cell table:style-name="ce45"/>
          <table:table-cell table:style-name="ce40" office:value-type="string" calcext:value-type="string">
            <text:p>indyk duszony w sosie jarzynowym</text:p>
          </table:table-cell>
          <table:table-cell table:style-name="ce40" office:value-type="float" office:value="180" calcext:value-type="float">
            <text:p>180</text:p>
          </table:table-cell>
          <table:table-cell table:style-name="ce45"/>
          <table:table-cell table:style-name="ce40" office:value-type="string" calcext:value-type="string">
            <text:p>indyk duszony w sosie własnym (Mięso z piersi indyka, bez skóry 120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</table:table-row>
        <table:table-row table:style-name="ro8">
          <table:table-cell table:style-name="ce55"/>
          <table:table-cell table:style-name="ce40" office:value-type="string" calcext:value-type="string">
            <text:p>fasolka szparagowa bułką tartą i masłem (fasolka szparagowa 100g, bułka tarta 15g, masło ekstra 10g)</text:p>
          </table:table-cell>
          <table:table-cell table:style-name="ce40" office:value-type="float" office:value="120" calcext:value-type="float">
            <text:p>120</text:p>
          </table:table-cell>
          <table:table-cell table:style-name="ce45" office:value-type="string" calcext:value-type="string">
            <text:p>GLU,</text:p>
            <text:p>MLE</text:p>
          </table:table-cell>
          <table:table-cell table:style-name="ce40" office:value-type="string" calcext:value-type="string">
            <text:p>buraczki gotowane (buraki 120g, masło ekstra 10g)</text:p>
          </table:table-cell>
          <table:table-cell table:style-name="ce40" office:value-type="float" office:value="130" calcext:value-type="float">
            <text:p>130</text:p>
          </table:table-cell>
          <table:table-cell table:style-name="ce45"/>
          <table:table-cell table:style-name="ce40" office:value-type="string" calcext:value-type="string">
            <text:p>buraczki gotowane </text:p>
          </table:table-cell>
          <table:table-cell table:style-name="ce40" office:value-type="float" office:value="120" calcext:value-type="float">
            <text:p>120</text:p>
          </table:table-cell>
          <table:table-cell table:style-name="ce45"/>
          <table:table-cell table:style-name="ce40" office:value-type="string" calcext:value-type="string">
            <text:p>fasolka szparagowa Z maślana bułką tartą (fasola szparagowa 100g, bułka tarta 15g, masło ekstra 10g)</text:p>
          </table:table-cell>
          <table:table-cell table:style-name="ce40" office:value-type="float" office:value="125" calcext:value-type="float">
            <text:p>125</text:p>
          </table:table-cell>
          <table:table-cell table:style-name="ce45" office:value-type="string" calcext:value-type="string">
            <text:p>GLU,MLE</text:p>
          </table:table-cell>
        </table:table-row>
        <table:table-row table:style-name="ro3">
          <table:table-cell table:style-name="ce55"/>
          <table:table-cell table:style-name="ce40" office:value-type="string" calcext:value-type="string">
            <text:p>kompot (woda 200ml, jabłko 50g, cukier 5g)</text:p>
          </table:table-cell>
          <table:table-cell table:style-name="ce40" office:value-type="float" office:value="255" calcext:value-type="float">
            <text:p>255</text:p>
          </table:table-cell>
          <table:table-cell table:style-name="ce45"/>
          <table:table-cell table:style-name="ce40" office:value-type="string" calcext:value-type="string">
            <text:p>kompot (woda 200ml, jabłko 50g, cukier 5g)</text:p>
          </table:table-cell>
          <table:table-cell table:style-name="ce40" office:value-type="float" office:value="255" calcext:value-type="float">
            <text:p>255</text:p>
          </table:table-cell>
          <table:table-cell table:style-name="ce45"/>
          <table:table-cell table:style-name="ce40" office:value-type="string" calcext:value-type="string">
            <text:p>kompot</text:p>
          </table:table-cell>
          <table:table-cell table:style-name="ce40" office:value-type="float" office:value="250" calcext:value-type="float">
            <text:p>250</text:p>
          </table:table-cell>
          <table:table-cell table:style-name="ce45"/>
          <table:table-cell table:style-name="ce40" office:value-type="string" calcext:value-type="string">
            <text:p>kompot bez cukru (woda 200g, jabłko 50g)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<text:s/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pszenny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  <table:table-cell table:style-name="ce40" office:value-type="string" calcext:value-type="string">
            <text:p>chleb graham</text:p>
          </table:table-cell>
          <table:table-cell table:style-name="ce40" office:value-type="float" office:value="100" calcext:value-type="float">
            <text:p>100</text:p>
          </table:table-cell>
          <table:table-cell table:style-name="ce45" office:value-type="string" calcext:value-type="string">
            <text:p>GLU</text:p>
          </table:table-cell>
        </table:table-row>
        <table:table-row table:style-name="ro4">
          <table:table-cell table:style-name="ce5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  <table:table-cell table:style-name="ce40" office:value-type="string" calcext:value-type="string">
            <text:p>herbata</text:p>
          </table:table-cell>
          <table:table-cell table:style-name="ce40" office:value-type="float" office:value="200" calcext:value-type="float">
            <text:p>200</text:p>
          </table:table-cell>
          <table:table-cell table:style-name="ce45"/>
        </table:table-row>
        <table:table-row table:style-name="ro8">
          <table:table-cell table:style-name="ce55"/>
          <table:table-cell table:style-name="ce40" office:value-type="string" calcext:value-type="string">
            <text:p>pasta rybna w sosie pomidorowym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pasta z mintaja (mintaj świeży 20g, marchew 5g, seler korzeniowy 2,5g, pietruszka korzeń 2,5g, bułka tarta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, GLU,</text:p>
          </table:table-cell>
          <table:table-cell table:style-name="ce40" office:value-type="string" calcext:value-type="string">
            <text:p>pasta z mintaja 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asta rybna (śledź w sosie pomidorowym 30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</table:table-row>
        <table:table-row table:style-name="ro2">
          <table:table-cell table:style-name="ce55"/>
          <table:table-cell table:style-name="ce40" office:value-type="string" calcext:value-type="string">
            <text:p>twarożek (ser twarogowy półtłusty 30g, jogurt naturalny 5g)</text:p>
          </table:table-cell>
          <table:table-cell table:style-name="ce40" office:value-type="float" office:value="30" calcext:value-type="float">
            <text:p>30</text:p>
          </table:table-cell>
          <table:table-cell table:style-name="ce45" office:value-type="string" calcext:value-type="string">
            <text:p>MLE</text:p>
          </table:table-cell>
          <table:table-cell table:style-name="ce40" office:value-type="string" calcext:value-type="string">
            <text:p>jajecznica (jaja 120g, masło ekstra 5g)</text:p>
          </table:table-cell>
          <table:table-cell table:style-name="ce40" office:value-type="float" office:value="125" calcext:value-type="float">
            <text:p>125</text:p>
          </table:table-cell>
          <table:table-cell table:style-name="ce45"/>
          <table:table-cell table:style-name="ce40" office:value-type="string" calcext:value-type="string">
            <text:p>omlet ze szpinakiem</text:p>
          </table:table-cell>
          <table:table-cell table:style-name="ce40" office:value-type="float" office:value="140" calcext:value-type="float">
            <text:p>140</text:p>
          </table:table-cell>
          <table:table-cell table:style-name="ce45"/>
          <table:table-cell table:style-name="ce40" office:value-type="string" calcext:value-type="string">
            <text:p>jajko</text:p>
          </table:table-cell>
          <table:table-cell table:style-name="ce40" office:value-type="float" office:value="25" calcext:value-type="float">
            <text:p>25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pomidor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sałata lodowa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  <table:table-cell table:style-name="ce40" office:value-type="string" calcext:value-type="string">
            <text:p>pomidor 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ogórek kiszony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pomidor bez skórki</text:p>
          </table:table-cell>
          <table:table-cell table:style-name="ce40" office:value-type="float" office:value="40" calcext:value-type="float">
            <text:p>40</text:p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ogórek kiszony</text:p>
          </table:table-cell>
          <table:table-cell table:style-name="ce40" office:value-type="float" office:value="40" calcext:value-type="float">
            <text:p>40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30" calcext:value-type="float">
            <text:p>30</text:p>
          </table:table-cell>
          <table:table-cell table:style-name="ce45"/>
          <table:table-cell table:style-name="ce40" office:value-type="string" calcext:value-type="string">
            <text:p>masło roślinne</text:p>
          </table:table-cell>
          <table:table-cell table:style-name="ce40" office:value-type="float" office:value="15" calcext:value-type="float">
            <text:p>15</text:p>
          </table:table-cell>
          <table:table-cell table:style-name="ce45"/>
        </table:table-row>
        <table:table-row table:style-name="ro4">
          <table:table-cell table:style-name="ce55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andarynka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mus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  <table:table-cell table:style-name="ce40" office:value-type="string" calcext:value-type="string">
            <text:p>jabłko</text:p>
          </table:table-cell>
          <table:table-cell table:style-name="ce40" office:value-type="float" office:value="100" calcext:value-type="float">
            <text:p>100</text:p>
          </table:table-cell>
          <table:table-cell table:style-name="ce45"/>
        </table:table-row>
        <table:table-row table:style-name="ro4">
          <table:table-cell table:style-name="ce5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  <table:table-cell table:style-name="ce40" table:number-columns-repeated="2"/>
          <table:table-cell table:style-name="ce45"/>
        </table:table-row>
        <table:table-row table:style-name="ro7">
          <table:table-cell table:style-name="ce55"/>
          <table:table-cell table:style-name="ce40" office:value-type="string" calcext:value-type="string">
            <text:p>E: 2111,4kcal, B:96,3 g, T:64,5g w tym KTN: g. W:283,7g w tym cukry: g Błonnik: 29,1g, Sód: mg, Ca: mg</text:p>
          </table:table-cell>
          <table:table-cell table:style-name="ce40"/>
          <table:table-cell table:style-name="ce45"/>
          <table:table-cell table:style-name="ce40" office:value-type="string" calcext:value-type="string">
            <text:p>E: 2222kcal, B: 100,1g, T:74,5g w tym KTN: 27,2g. W: 278g w tym cukry: 72,8g Błonnik: 23,6g, Sód: 2359,7mg,</text:p>
          </table:table-cell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E: 2221,4kcal, B: 98g, T:74,8g w tym KTN: 27,2g. W: 278,9g w tym cukry: 72,8g Błonnik: 24,1g, Sód: 1985mg, Ca: mg</text:p>
          </table:table-cell>
          <table:table-cell table:style-name="ce40" office:value-type="string" calcext:value-type="string">
            <text:p/>
          </table:table-cell>
          <table:table-cell table:style-name="ce45" office:value-type="string" calcext:value-type="string">
            <text:p/>
          </table:table-cell>
          <table:table-cell table:style-name="ce40" office:value-type="string" calcext:value-type="string">
            <text:p>E: 1984,8kcal, B:99,4 g, T:68,4g w tym KTN: g. W:226,3 g w tym cukry: g Błonnik:34,1 g, Sód: mg, Ca: mg</text:p>
          </table:table-cell>
          <table:table-cell table:style-name="ce40"/>
          <table:table-cell table:style-name="ce45"/>
        </table:table-row>
        <table:table-row table:style-name="ro4">
          <table:table-cell table:style-name="ce57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72"/>
          <table:table-cell table:style-name="ce63"/>
          <table:table-cell table:style-name="ce68"/>
          <table:table-cell table:style-name="ce63" table:number-columns-repeated="2"/>
          <table:table-cell table:style-name="ce68"/>
        </table:table-row>
        <table:table-row table:style-name="ro4">
          <table:table-cell table:style-name="ce57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71"/>
          <table:table-cell table:style-name="ce72"/>
          <table:table-cell table:style-name="ce63"/>
          <table:table-cell table:style-name="ce68"/>
          <table:table-cell table:style-name="ce63" table:number-columns-repeated="2"/>
          <table:table-cell table:style-name="ce68"/>
        </table:table-row>
        <table:table-row table:style-name="ro4" table:number-rows-repeated="5">
          <table:table-cell table:style-name="ce57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</table:table-row>
        <table:table-row table:style-name="ro4">
          <table:table-cell table:style-name="ce5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</table:table-row>
        <table:table-row table:style-name="ro4">
          <table:table-cell table:style-name="ce57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  <table:table-cell table:style-name="ce63" table:number-columns-repeated="2"/>
          <table:table-cell table:style-name="ce68"/>
        </table:table-row>
        <table:table-row table:style-name="ro12" table:number-rows-repeated="5">
          <table:table-cell table:style-name="ce59"/>
          <table:table-cell table:style-name="ce64" table:number-columns-repeated="2"/>
          <table:table-cell table:style-name="ce69"/>
          <table:table-cell table:style-name="ce64" table:number-columns-repeated="2"/>
          <table:table-cell table:style-name="ce69"/>
          <table:table-cell table:style-name="ce64" table:number-columns-repeated="2"/>
          <table:table-cell table:style-name="ce69"/>
          <table:table-cell table:style-name="ce64" table:number-columns-repeated="2"/>
          <table:table-cell table:style-name="ce74"/>
        </table:table-row>
        <table:table-row table:style-name="ro4" table:number-rows-repeated="1048301">
          <table:table-cell table:number-columns-repeated="13"/>
        </table:table-row>
        <table:table-row table:style-name="ro4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/>
      <number:text>.</number:text>
      <number:month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2:59:05.7525112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8T13:57:32.447068800</meta:creation-date>
    <dc:date>2026-08-10T12:59:39.113168000</dc:date>
    <meta:editing-duration>P3DT14H27M42S</meta:editing-duration>
    <meta:editing-cycles>82</meta:editing-cycles>
    <meta:generator>LibreOffice/26.2.5.2$Windows_X86_64 LibreOffice_project/cd7284b4cbbfeb507e630c1aac019f4157393acb</meta:generator>
    <meta:print-date>2026-08-10T12:51:35.754899700</meta:print-date>
    <meta:document-statistic meta:table-count="1" meta:cell-count="2148" meta:object-count="0"/>
  </office:meta>
</office:document-meta>
</file>